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aanvraag omgevingsvergunning verlengd voor  6 airco’s plaatsen met 2 buitenunits aan Ferdinand Huycklaan 37 3743AL Ba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gemeente Baarn heeft de beslistermijn van een aanvraag voor een omgevingsvergunning verlengd met maximaal zes weken. De vergunning is aangevraagd voor  6 airco’s plaatsen met 2 buitenunits aan Ferdinand Huycklaan 37 3743AL Baarn. Kenmerk 1459798 en datum verlengingsbesluit 26-08-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n</text:p>
            </table:table-cell>
            <table:table-cell office:value-type="string" table:style-name="header.C">
              <text:p text:style-name="headerright"><text:span text:style-name="nr">Nr. 40698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8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8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n</meta:user-defined>
    <meta:user-defined meta:name="OVERHEID.Gemeente/OVERHEID.authority">Baa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59798</meta:user-defined>
    <meta:user-defined meta:name="DCTERMS.abstract"> 6 airco’s plaatsen met 2 buitenunits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Beslistermijn aanvraag omgevingsvergunning verlengd voor  6 airco’s plaatsen met 2 buitenunits aan Ferdinand Huycklaan 37 3743AL Baar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983</meta:user-defined>
    <meta:user-defined meta:name="OVERHEIDop.GmbID/DC.identifier">gmb-2026-406983</meta:user-defined>
    <meta:user-defined meta:name="OVERHEIDop.versieInformatie"/>
  </office:meta>
</office:document-meta>
</file>