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llem Beukelszstraat 36 3027C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6-08-2026</text:span> (op dezelfde dag verzonden) een omgevingsvergunning, met kenmerk <text:span text:style-name="nadrukvet">Z2026-006731/2026052000904</text:span>, heeft verleend voor de Bouwactiviteit (technisch). <text:span text:style-name="nadrukcur">(Grondslag: Omgevingswet, artikel 5.1)</text:span></text:p>
            <text:p text:style-name="common-al">De aanvraag betreft het wijzigen van brandcompartimentering, het dichtzetten van een vide en het realiseren van een nieuwe trap van de begane grond naar de 1e verdieping ten behoeve van het wijzigen van het pand van 1 woonfunctie naar 1 woonfunctie voor kamergewijze verhuur op de locatie Willem Beukelszstraat 36 3027C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697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7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7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731</meta:user-defined>
    <meta:user-defined meta:name="DCTERMS.abstract">wijzigen van brandcompartimentering en constructieve sparingen t.b.v. van het wijzigen van 1 woonfunctie naar 1 woonfunctie voor kamergewijze verhu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llem Beukelszstraat 36 3027CM Rotterdam</meta:user-defined>
    <meta:user-defined meta:name="DCTERMS.W3CDTF/DCTERMS.available">2026-08-28</meta:user-defined>
    <meta:user-defined meta:name="DCTERMS.W3CDTF/OVERHEIDop.jaargang">2026</meta:user-defined>
    <meta:user-defined meta:name="OVERHEIDop.publicationIssue">406978</meta:user-defined>
    <meta:user-defined meta:name="OVERHEIDop.GmbID/DC.identifier">gmb-2026-406978</meta:user-defined>
    <meta:user-defined meta:name="OVERHEIDop.versieInformatie"/>
  </office:meta>
</office:document-meta>
</file>