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zengracht 46-2 1016N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duurzamen woningen met isolatieglas en gevelisolatie, reinigen van de gevels en het aanbrengen dakterras ter plaatse van de 1e verdieping</text:p>
            <text:p text:style-name="common-al">Zaakadres: Rozengracht 46-2 1016ND Amsterdam</text:p>
            <text:p text:style-name="common-al">Datum ontvangst: 14-07-2026</text:p>
            <text:p text:style-name="common-al">Zaaknummer: Z2026-031354</text:p>
            <text:p text:style-name="common-al">DSO-nummer: 202607140206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97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7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7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354</meta:user-defined>
    <meta:user-defined meta:name="DCTERMS.abstract">verduurzamen woningen met isolatieglas en gevelisolatie, reinigen van de gevels en het aanbrengen dakterras ter plaatse van de 1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ozengracht 46-2 1016ND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70</meta:user-defined>
    <meta:user-defined meta:name="OVERHEIDop.GmbID/DC.identifier">gmb-2026-406970</meta:user-defined>
    <meta:user-defined meta:name="OVERHEIDop.versieInformatie"/>
  </office:meta>
</office:document-meta>
</file>