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8-10-1-1">
      <style:table-column-properties/>
    </style:style>
    <style:style style:family="table-column" style:parent-style-name="colspec" style:name="id1-3-2-2-8-10-1-2">
      <style:table-column-properties/>
    </style:style>
    <text:list-style style:name="id1-3-2-2-8-10-1-3-5-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0-1-3-5-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0-1-3-5-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10-1-3-5-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36">
      <text:list-level-style-bullet text:bullet-char="•" text:level="1">
        <style:list-level-properties text:min-label-width="10mm"/>
      </text:list-level-style-bullet>
    </text:list-style>
    <text:list-style style:name="id1-3-2-4-36-1">
      <text:list-level-style-bullet text:bullet-char="•" text:level="1">
        <style:list-level-properties text:min-label-width="10mm"/>
      </text:list-level-style-bullet>
    </text:list-style>
    <text:list-style style:name="id1-3-2-4-36-2">
      <text:list-level-style-bullet text:bullet-char="•" text:level="1">
        <style:list-level-properties text:min-label-width="10mm"/>
      </text:list-level-style-bullet>
    </text:list-style>
    <text:list-style style:name="id1-3-2-4-36-3">
      <text:list-level-style-bullet text:bullet-char="•" text:level="1">
        <style:list-level-properties text:min-label-width="10mm"/>
      </text:list-level-style-bullet>
    </text:list-style>
    <text:list-style style:name="id1-3-2-4-36-4">
      <text:list-level-style-bullet text:bullet-char="•" text:level="1">
        <style:list-level-properties text:min-label-width="10mm"/>
      </text:list-level-style-bullet>
    </text:list-style>
    <text:list-style style:name="id1-3-2-4-36-5">
      <text:list-level-style-bullet text:bullet-char="•" text:level="1">
        <style:list-level-properties text:min-label-width="10mm"/>
      </text:list-level-style-bullet>
    </text:list-style>
    <text:list-style style:name="id1-3-2-4-36-6">
      <text:list-level-style-bullet text:bullet-char="•" text:level="1">
        <style:list-level-properties text:min-label-width="10mm"/>
      </text:list-level-style-bullet>
    </text:list-style>
    <text:list-style style:name="id1-3-2-4-9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6-3-3">
      <text:list-level-style-bullet text:bullet-char="•" text:level="1">
        <style:list-level-properties text:min-label-width="10mm"/>
      </text:list-level-style-bullet>
    </text:list-style>
    <text:list-style style:name="id1-3-2-4-96-3-3-1">
      <text:list-level-style-bullet text:bullet-char="•" text:level="1">
        <style:list-level-properties text:min-label-width="10mm"/>
      </text:list-level-style-bullet>
    </text:list-style>
    <text:list-style style:name="id1-3-2-4-96-3-3-2">
      <text:list-level-style-bullet text:bullet-char="•" text:level="1">
        <style:list-level-properties text:min-label-width="10mm"/>
      </text:list-level-style-bullet>
    </text:list-style>
    <text:list-style style:name="id1-3-2-4-9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op het elektriciteitsnet ten behoeve van woningbouw- en onderwijsprojecten Breda</text:p>
      <text:section text:name="regeling_id1-3-2" text:style-name="regeling">
        <text:section text:name="aanhef_id1-3-2-1" text:style-name="aanhef">
          <text:section text:name="preambule_id1-3-2-1-1" text:style-name="preambule">
            <text:p text:style-name="al">Burgemeester en wethouders van Breda</text:p>
            <text:p text:style-name="al"/>
            <text:p text:style-name="al">gelet op het bepaalde in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 </text:p>
            <text:list text:style-name="id1-3-2-1-1-6">
              <text:list-item text:style-override="id1-3-2-1-1-6-1">
                <text:number>-</text:number>
                <text:p text:style-name="al">de gemeente bij de werkwijze 'Eerder aanvragen in het planproces' prioriteit en transportcapaciteit aanvraagt bij de netbeheerder;</text:p>
              </text:list-item>
              <text:list-item text:style-override="id1-3-2-1-1-6-2">
                <text:number>-</text:number>
                <text:p text:style-name="al">de gemeente als aanvrager van prioriteit en transportcapaciteit gebonden is aan de beginselen van behoorlijk bestuur, ook bij privaatrechtelijk handelen; en</text:p>
              </text:list-item>
              <text:list-item text:style-override="id1-3-2-1-1-6-3">
                <text:number>-</text:number>
                <text:p text:style-name="al">het noodzakelijk is transparante, objectieve en niet-discriminatoire criteria vast te stellen voor de prioritering en aanvraag voor transportcapaciteit voor woningbouw,</text:p>
              </text:list-item>
            </text:list>
            <text:p text:style-name="al">
            <text:span text:style-name="nadrukvet">Beleidsregels aanvraag prioriteit transportcapaciteit op het elektriciteitsnet ten behoeve van woningbouw- en onderwijsprojecten Breda</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
                <text:span text:style-name="nadrukcur">bestuursverklaring</text:span>: door of namens het college afgegeven verklaring als bedoeld in artikel 7.21, derde en vierde lid, van de Systeemcode elektriciteit 2026;</text:p>
              </text:list-item>
              <text:list-item text:style-override="id1-3-2-2-1-3-2">
                <text:number>-</text:number>
                <text:p text:style-name="al">
                <text:span text:style-name="nadrukcur">betaalbare woning:</text:span> een woning als bedoeld in artikel 5:161c, eerste lid, onder a, of c, van het Besluit kwaliteit leefomgeving dan wel een daarvoor in de plaats tredende wettelijke regeling; of een koopwoning met:</text:p>
                <text:list text:style-name="id1-3-2-2-1-3-2-3">
                  <text:list-item text:style-override="id1-3-2-2-1-3-2-3-1">
                    <text:number>a.</text:number>
                    <text:p text:style-name="al">een koopprijs van ten hoogste de geïndexeerde bovengrens, bedoeld in artikel 1, derde lid, van de Huisvestingswet 2014; en</text:p>
                  </text:list-item>
                  <text:list-item text:style-override="id1-3-2-2-1-3-2-3-2">
                    <text:number>b.</text:number>
                    <text:p text:style-name="al">een in een omgevingsplan, een omgevingsvergunning voor een buitenplanse omgevingsplanactiviteit of een verordening als bedoeld in artikel 8.2.15a van het Invoeringsbesluit Omgevingswet gestelde of anderszins verzekerde instandhoudingstermijn van ten minste een jaar.</text:p>
                  </text:list-item>
                </text:list>
              </text:list-item>
              <text:list-item text:style-override="id1-3-2-2-1-3-3">
                <text:number>-</text:number>
                <text:p text:style-name="al">
                <text:span text:style-name="nadrukcur">BOPA:</text:span> buitenplanse omgevingsplanactiviteit als bedoeld in de bijlage bij artikel 1.1 van de Omgevingswet, inhoudende: </text:p>
                <text:list text:style-name="id1-3-2-2-1-3-3-3">
                  <text:list-item text:style-override="id1-3-2-2-1-3-3-3-1">
                    <text:number>a.</text:number>
                    <text:p text:style-name="al">een activiteit waarvoor in het omgevingsplan is bepaald dat het verboden is deze zonder omgevingsvergunning te verrichten en die in strijd is met het omgevingsplan, of </text:p>
                  </text:list-item>
                  <text:list-item text:style-override="id1-3-2-2-1-3-3-3-2">
                    <text:number>b.</text:number>
                    <text:p text:style-name="al">een andere activiteit die in strijd is met het omgevingsplan;</text:p>
                  </text:list-item>
                </text:list>
              </text:list-item>
              <text:list-item text:style-override="id1-3-2-2-1-3-4">
                <text:number>-</text:number>
                <text:p text:style-name="al">
                <text:span text:style-name="nadrukcur">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5">
                <text:number>-</text:number>
                <text:p text:style-name="al">
                <text:span text:style-name="nadrukcur">college:</text:span> college van burgemeester en wethouders van de gemeente Breda; </text:p>
              </text:list-item>
              <text:list-item text:style-override="id1-3-2-2-1-3-6">
                <text:number>-</text:number>
                <text:p text:style-name="al">
                <text:span text:style-name="nadrukcur">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3-7">
                <text:number>-</text:number>
                <text:p text:style-name="al">
                <text:span text:style-name="nadrukcur">initiatiefnemer:</text:span> een rechtspersoon, stichting, vereniging of natuurlijke persoon die een project realiseert of initieert</text:p>
              </text:list-item>
              <text:list-item text:style-override="id1-3-2-2-1-3-8">
                <text:number>-</text:number>
                <text:p text:style-name="al">
                <text:span text:style-name="nadrukcur">kleinschalige onlosmakelijk verbonden activiteiten:</text:span> het geheel aan niet-woonfunctie binnen een woningbouwproject die noodzakelijk zijn voor het functioneren van de wijk en de realisatie van het woningbouwproject. De kleinschalige voorzieningen zijn ondergeschikt ten opzichte van de functie wonen en bevinden zich fysiek of functioneel in hetzelfde project als de te bouwen woning. Binnen een woningbouwproject kan per woning maximaal 1,3 kilowatt aan KOVA-vermogen worden opgenomen om als ondergeschikt te worden aangemerkt.</text:p>
              </text:list-item>
              <text:list-item text:style-override="id1-3-2-2-1-3-9">
                <text:number>-</text:number>
                <text:p text:style-name="al">
                <text:span text:style-name="nadrukcur">netbeheerder:</text:span> distributiesysteembeheerder als bedoeld in artikel 1.1 van de Energiewet die het distributiesysteem voor elektriciteit beheert in het congestiegebied;</text:p>
              </text:list-item>
              <text:list-item text:style-override="id1-3-2-2-1-3-10">
                <text:number>-</text:number>
                <text:p text:style-name="al">
                <text:span text:style-name="nadrukcur">project:</text:span> realisatie in de gemeente Breda van de basisbehoeften ‘onderwijs’ en ‘woonbehoefte’ als bedoeld in tabel 3 van bijlage 3 van de Systeemcode elektriciteit 2026; </text:p>
              </text:list-item>
              <text:list-item text:style-override="id1-3-2-2-1-3-11">
                <text:number>-</text:number>
                <text:p text:style-name="al">
                <text:span text:style-name="nadrukcur">projectlocatie:</text:span> locatie binnen de gemeente Breda waar het project zal worden ontwikkeld; </text:p>
              </text:list-item>
              <text:list-item text:style-override="id1-3-2-2-1-3-12">
                <text:number>-</text:number>
                <text:p text:style-name="al">
                <text:span text:style-name="nadrukcur">initiatiefnemer:</text:span> een rechtspersoon, stichting, vereniging of natuurlijke persoon die een project realiseert of initieert; </text:p>
              </text:list-item>
              <text:list-item text:style-override="id1-3-2-2-1-3-13">
                <text:number>-</text:number>
                <text:p text:style-name="al">
                <text:span text:style-name="nadrukcur">prioriteringsverzoek:</text:span> verzoek om prioriteit bij de toewijzing van transportcapaciteit als bedoeld in artikel 7.21 van de Systeemcode elektriciteit 2026;</text:p>
              </text:list-item>
              <text:list-item text:style-override="id1-3-2-2-1-3-14">
                <text:number>-</text:number>
                <text:p text:style-name="al">
                <text:span text:style-name="nadrukcur">projectdossier:</text:span> geheel van documenten ter onderbouwing van een prioriteringsverzoek en transportverzoek, waaronder de in tabel 4 van bijlage 3 van de Systeemcode elektriciteit 2026 voorgeschreven bewijsmiddelen;</text:p>
              </text:list-item>
              <text:list-item text:style-override="id1-3-2-2-1-3-15">
                <text:number>-</text:number>
                <text:p text:style-name="al">
                <text:span text:style-name="nadrukcur">transportcapaciteit:</text:span> capaciteit voor het transport van elektriciteit op het distributienet;</text:p>
              </text:list-item>
              <text:list-item text:style-override="id1-3-2-2-1-3-16">
                <text:number>-</text:number>
                <text:p text:style-name="al">
                <text:span text:style-name="nadrukcur">transportverzoek:</text:span> verzoek tot het verzorgen van transport van elektriciteit als bedoeld in artikel 3.46, eerste lid, van de Energiewet;</text:p>
              </text:list-item>
              <text:list-item text:style-override="id1-3-2-2-1-3-17">
                <text:number>-</text:number>
                <text:p text:style-name="al">
                <text:span text:style-name="nadrukcur">volgordelijst:</text:span> de door de gemeente vastgestelde rangordelijst van woningbouw- en onderwijsprojecten conform tabel 3 van bijlage 3 van de Systeemcode elektriciteit 2026, op basis waarvan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initiatiefneme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 en onderwijsbehoefte in congestiegebieden, ter uitvoering van de gemeentelijke zorgplicht voor voldoende woongelegenheid en de gemeentelijke zorgplicht voor voldoende onderwijshuisvesting, die de grondslag vormt voor de opname van woonbehoefte en onderwijs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initiatiefneme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initiatiefneme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all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8 september</text:p>
              </text:list-item>
              <text:list-item text:style-override="id1-3-2-2-5-4">
                <text:number>3.</text:number>
                <text:p text:style-name="al">Opname van een project op de volgordelijst resulteert in een inspanningsverplichting van de gemeente om transportcapaciteit voor het betreffende project te verkrijgen bij de netbeheerder, zonder dat de gemeente de beschikbaarheid of toewijzing van prioritering en transportcapaciteit garandeert.</text:p>
              </text:list-item>
              <text:list-item text:style-override="id1-3-2-2-5-5">
                <text:number>4.</text:number>
                <text:p text:style-name="al">Een verzoek tot opname op de volgordelijst heeft betrekking op één project of projectfase met een zelfstandige planning en een concreet bepaalbaar moment van start bouw en oplevering.</text:p>
              </text:list-item>
              <text:list-item text:style-override="id1-3-2-2-5-6">
                <text:number>5.</text:number>
                <text:p text:style-name="al">Indien binnen een project meerdere woningen of voorzieningen worden gerealiseerd met verschillende beoogde bouwjaren, startmomenten of oplevermomenten, worden deze per bouwjaar, startmoment of opleverfase als afzonderlijk project of afzonderlijke projectfase aangemerkt. Voor iedere afzonderlijke projectfase dient een afzonderlijk verzoek te worden ingediend.</text:p>
              </text:list-item>
              <text:list-item text:style-override="id1-3-2-2-5-7">
                <text:number>6.</text:number>
                <text:p text:style-name="al">Indien dit noodzakelijk is voor een zorgvuldige toepassing van de rangordebepaling als bedoeld in artikel 8, kan de gemeente een verzoek dat betrekking heeft op meerdere projectfasen splitsen dan wel de initiatiefnemer verzoeken de aanvraag te splitsen en opnieuw in afzonderlijke verzoeken in te dienen.</text:p>
              </text:list-item>
            </text:list>
          </text:section>
          <text:section text:name="artikel_id1-3-2-2-6" text:style-name="artikel">
            <text:p text:style-name="artikel_kop_titel"><text:span text:style-name="artikel_kop_label">Artikel</text:span> <text:span text:style-name="artikel_kop_nr">6.</text:span> Opname op de volgordelijst op verzoek initiatiefnemer</text:p>
            <text:list text:style-name="id1-3-2-2-6-2">
              <text:list-item text:style-override="id1-3-2-2-6-2">
                <text:number>1.</text:number>
                <text:p text:style-name="al">De initiatiefneme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een ontvangstbevestiging van het verzoek.</text:p>
              </text:list-item>
              <text:list-item text:style-override="id1-3-2-2-6-4">
                <text:number>3.</text:number>
                <text:p text:style-name="al">Een initiatiefnemer waarvan een verzoek onvolledig is, wordt eenmalig in gelegenheid gesteld om het dossier aan te vullen. Deze aanvulling dient uiterlijk 10 september. De gemeente stelt de initiatiefnemer hiervan schriftelijk in kennis.</text:p>
              </text:list-item>
              <text:list-item text:style-override="id1-3-2-2-6-5">
                <text:number>4.</text:number>
                <text:p text:style-name="al">Toewijzing op de volgordelijst is project- en projectlocatie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Bestuursverklaring</text:p>
            <text:p text:style-name="al">De bestuursverklaring maakt onderdeel uit van het projectdossier en bevat:</text:p>
            <text:list text:style-name="id1-3-2-2-7-3">
              <text:list-item text:style-override="id1-3-2-2-7-3-1">
                <text:number>a.</text:number>
                <text:p text:style-name="al">een deugdelijke motivering waaruit blijkt dat de gevraagde transportcapaciteit noodzakelijk is voor de taken in de omschrijving van onderwijsbehoefte of woonbehoefte algemeen en collectief, bedoeld in tabel 3 van bijlage 3 van de Systeemcode elektriciteit 2026;</text:p>
              </text:list-item>
              <text:list-item text:style-override="id1-3-2-2-7-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7-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7-3-4">
                <text:number>d.</text:number>
                <text:p text:style-name="al">een verklaring dat de bewijsstukken, bedoeld in tabel 4 van bijlage 3 van de Systeemcode elektriciteit 2026 compleet zijn;</text:p>
              </text:list-item>
              <text:list-item text:style-override="id1-3-2-2-7-3-5">
                <text:number>e.</text:number>
                <text:p text:style-name="al">een verklaring dat de bestuursverklaring naar waarheid is ingevuld;</text:p>
              </text:list-item>
              <text:list-item text:style-override="id1-3-2-2-7-3-6">
                <text:number>f.</text:number>
                <text:p text:style-name="al">instemming met het feit dat de met prioriteit toegekende transportcapaciteit wordt afgenomen als de verklaring niet naar waarheid is ingevuld of als er sprake is van vervalsing van de bewijsstukken genoemd in tabel 4, van bijlage 3 van de Systeemcode elektriciteit 2026;</text:p>
              </text:list-item>
              <text:list-item text:style-override="id1-3-2-2-7-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7-3-8">
                <text:number>h.</text:number>
                <text:p text:style-name="al">als sprake is van collectieve voorzieningen: een deugdelijke motivering waaruit blijkt dat deze voorzieningen nodig zijn voor de woonfunctie.</text:p>
              </text:list-item>
            </text:list>
          </text:section>
          <text:section text:name="artikel_id1-3-2-2-8" text:style-name="artikel">
            <text:p text:style-name="artikel_kop_titel"><text:span text:style-name="artikel_kop_label">Artikel</text:span> <text:span text:style-name="artikel_kop_nr">8.</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het jaar van start bouw, waarbij een project hoger wordt gerangschikt als de bouw eerder start. Hierbij moet het jaar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het projectdossier in een onderrangorde van één tot en met vier</text:p>
            <text:p text:style-name="al"/>
            <text:section text:name="table_id1-3-2-2-8-10" text:style-name="table">
              <text:p text:style-name="table_top"/>
              <table:table table:style-name="tgroup">
                <table:table-column table:style-name="id1-3-2-2-8-10-1-1"/>
                <table:table-column table:style-name="id1-3-2-2-8-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Voor het project of de projectfase is een onherroepelijke omgevingsvergunning voor een bouwactiviteit verleend, waarmee de functies onderwijs en/of woonbehoefte als bedoeld in tabel 3 van bijlage 3 bij de Systeemcode Elektriciteit 2026 mogelijk worden gemaakt.</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Voor het project of de projectfase is een omgevingsvergunning voor een bouwactiviteit verleend, waarmee de functies onderwijs en/of woonbehoefte als bedoeld in tabel 3 van bijlage 3 bij de Systeemcode Elektriciteit 2026 mogelijk worden gemaakt, maar deze vergunning is nog niet onherroepelijk.</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Voor het project of de projectfase is een omgevingsplan vastgesteld of een omgevingsvergunning voor een buitenplanse omgevingsplanactiviteit (BOPA) verleend, waaruit blijkt dat op de betreffende locatie woningbouw of onderwijshuisvesting is voorzien.</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Voor het project of de projectfase is een civielrechtelijke overeenkomst of een ander objectief bewijsstuk beschikbaar, waaruit aannemelijk blijkt dat het project zal starten op of omstreeks de door de initiatiefnemer opgegeven datum van start bouw. Onder objectieve bewijsstukken worden in ieder geval verstaan:</text:p>
                    <text:list text:style-name="id1-3-2-2-8-10-1-3-5-2-2">
                      <text:list-item text:style-override="id1-3-2-2-8-10-1-3-5-2-2-1">
                        <text:number>a.</text:number>
                        <text:p text:style-name="table_al">een overeenkomst tussen de gemeente en het Rijk over rijkssubsidies voor woningbouw en/of integrale gebiedsontwikkeling;</text:p>
                      </text:list-item>
                      <text:list-item text:style-override="id1-3-2-2-8-10-1-3-5-2-2-2">
                        <text:number>b.</text:number>
                        <text:p text:style-name="table_al">prestatieafspraken tussen gemeenten en woningcorporaties;</text:p>
                      </text:list-item>
                      <text:list-item text:style-override="id1-3-2-2-8-10-1-3-5-2-2-3">
                        <text:number>c.</text:number>
                        <text:p text:style-name="table_al">een college- of raadsbesluit waarbij de gemeente optreedt als initiatiefnemer van een woningbouwontwikkeling.</text:p>
                      </text:list-item>
                    </text:list>
                  </table:table-cell>
                </table:table-row>
              </table:table>
              <text:p text:style-name="table_bottom"/>
            </text:section>
            <text:p text:style-name="al"/>
            <text:p text:style-name="al">
            <text:span text:style-name="nadrukondlijn">Stap 3: prioritering van onderwijs vanuit de gemeentelijke zorgplicht</text:span>
          </text:p>
            <text:p text:style-name="al">Binnen de op basis van de in stap 1 en 2 gemaakte onderverdeling vindt een onderverdeling plaats op basis van het maatschappelijke doel waaraan het project primair een invulling geeft (onderwijs, woningbouw met inbegrip van onderwijs, of woningbouw), waarbij een project hoger wordt gerangschikt als de primaire functie van het project onderwijs betreft. Daarna volgen de woningbouwprojecten waar onderwijs een onderdeel van uitmaakt en daarna de woningbouwprojecten.</text:p>
            <text:p text:style-name="al"/>
            <text:p text:style-name="al">
            <text:span text:style-name="nadrukondlijn">Stap 4: maatschappelijk belang</text:span>
          </text:p>
            <text:p text:style-name="al">Binnen de op basis van de stappen 1, 2 en 3 gemaakte onderverdeling vindt een onderverdeling plaats op basis van het maatschappelijk belang van het project, waarbij een project hoger wordt gerangschikt naar gelang het aantal van onderstaande eisen waaraan een project voldoet:</text:p>
            <text:list text:style-name="id1-3-2-2-8-17">
              <text:list-item text:style-override="id1-3-2-2-8-17-1">
                <text:number>a.</text:number>
                <text:p text:style-name="al">Het project levert een bijdrage aan grootschalige woningbouwlocaties waarbij er sprake is van een financiële en programmatische afhankelijkheid van rijkssubsidies die als voorwaarde stellen in een bepaalde fasering een vastgesteld aantal woningen te realiseren.</text:p>
              </text:list-item>
              <text:list-item text:style-override="id1-3-2-2-8-17-2">
                <text:number>b.</text:number>
                <text:p text:style-name="al">Het aandeel betaalbare woningen binnen het totaal in het project te realiseren aantal woningen bedraagt 70% of meer; en/of </text:p>
              </text:list-item>
              <text:list-item text:style-override="id1-3-2-2-8-17-3">
                <text:number>c.</text:number>
                <text:p text:style-name="al">Het project voorziet in de huisvesting voor urgente groepen, als genoemd in de Wet versterking regie volkshuisvesting.</text:p>
              </text:list-item>
            </text:list>
            <text:p text:style-name="al">
            <text:span text:style-name="nadrukondlijn">Stap 5: datum oplevering</text:span>
          </text:p>
            <text:p text:style-name="al">Binnen de op basis van de stappen 1,2, 3 en 4 gemaakte onderverdeling vindt een onderverdeling plaats op basis van de verwachte opleverdatum, waarbij een project hoger wordt gerangschikt als de verwachte oplevering eerder plaatsvindt. Projecten of projectfasen met verschillende opleverjaren worden afzonderlijk gerangschikt op basis van de voor die fase geldende verwachte opleverdatum.</text:p>
            <text:p text:style-name="al"/>
            <text:p text:style-name="al">
            <text:span text:style-name="nadrukondlijn">Stap 6: omvang van het project.</text:span>
          </text:p>
            <text:p text:style-name="al">Binnen de op basis van de stappen 1, 2, 3, 4 en 5 gemaakte onderverdeling vindt een onderverdeling plaats op basis van de omvang van het project, waarbij een project hoger wordt gerangschikt op basis van het aantal woningen dat men voorziet te realiseren met dit project. </text:p>
          </text:section>
          <text:section text:name="artikel_id1-3-2-2-9" text:style-name="artikel">
            <text:p text:style-name="artikel_kop_titel"><text:span text:style-name="artikel_kop_label">Artikel</text:span> <text:span text:style-name="artikel_kop_nr">9.</text:span> Loting bij gelijke rangordebepaling volgordelijst</text:p>
            <text:list text:style-name="id1-3-2-2-9-2">
              <text:list-item text:style-override="id1-3-2-2-9-2">
                <text:number>1.</text:number>
                <text:p text:style-name="al">Als twee of meer projecten op basis van artikel 8 dezelfde positie behalen, bepaalt de gemeente de onderlinge volgorde door middel van een openbare loting.</text:p>
              </text:list-item>
              <text:list-item text:style-override="id1-3-2-2-9-3">
                <text:number>2.</text:number>
                <text:p text:style-name="al">De loting vindt plaats op een vooraf bekendgemaakte datum en locatie.</text:p>
              </text:list-item>
              <text:list-item text:style-override="id1-3-2-2-9-4">
                <text:number>3.</text:number>
                <text:p text:style-name="al">De uitkomst van de loting is bindend. De gemeente legt de uitkomst schriftelijk vast.</text:p>
              </text:list-item>
            </text:list>
          </text:section>
          <text:section text:name="artikel_id1-3-2-2-10" text:style-name="artikel">
            <text:p text:style-name="artikel_kop_titel"><text:span text:style-name="artikel_kop_label">Artikel</text:span> <text:span text:style-name="artikel_kop_nr">10.</text:span> Transparantie en motivering</text:p>
            <text:list text:style-name="id1-3-2-2-10-2">
              <text:list-item text:style-override="id1-3-2-2-10-2">
                <text:number>1.</text:number>
                <text:p text:style-name="al">De gemeente motiveert de vastgestelde volgordelijst transparant en toetsbaar door per project de toepassing van de stappen 1 tot en met 6 en eventuele loting te vermelden.</text:p>
              </text:list-item>
              <text:list-item text:style-override="id1-3-2-2-10-3">
                <text:number>2.</text:number>
                <text:p text:style-name="al">Op verzoek van de initiatiefnemer verstrekt de gemeente een schriftelijke toelichting op de positie die aan zijn project is toegekend.</text:p>
              </text:list-item>
            </text:list>
          </text:section>
          <text:section text:name="artikel_id1-3-2-2-11" text:style-name="artikel">
            <text:p text:style-name="artikel_kop_titel"><text:span text:style-name="artikel_kop_label">Artikel</text:span> <text:span text:style-name="artikel_kop_nr">11.</text:span> Bekendmaking volgordelijst</text:p>
            <text:list text:style-name="id1-3-2-2-11-2">
              <text:list-item text:style-override="id1-3-2-2-11-2">
                <text:number>1.</text:number>
                <text:p text:style-name="al">De gemeente maakt de vastgestelde volgordelijst openbaar via de gemeentelijke website en het gemeenteblad, uiterlijk twee weken voor de datum van indiening bij de netbeheerder.</text:p>
              </text:list-item>
              <text:list-item text:style-override="id1-3-2-2-11-3">
                <text:number>2.</text:number>
                <text:p text:style-name="al">Op de gepubliceerde volgordelijst staat per project in ieder geval vermeld: de projectnaam, de locatie, het aantal woningen dan wel, indien sprake is van onderwijshuisvesting, de aard van de onderwijsvoorziening, de positie op de lijst en een korte onderbouwing van deze positie.</text:p>
              </text:list-item>
            </text:list>
          </text:section>
          <text:section text:name="artikel_id1-3-2-2-12" text:style-name="artikel">
            <text:p text:style-name="artikel_kop_titel"><text:span text:style-name="artikel_kop_label">Artikel</text:span> <text:span text:style-name="artikel_kop_nr">12.</text:span> Rechtsbescherming</text:p>
            <text:list text:style-name="id1-3-2-2-12-2">
              <text:list-item text:style-override="id1-3-2-2-12-2">
                <text:number>1.</text:number>
                <text:p text:style-name="al">Een projectontwikkelaar die het niet eens is met zijn positie op de volgordelijst of tegen de afwijzing van zijn verzoek tot plaatsing op de volgordelijst kan dit binnen tien kalenderdagen na bekendmaking van de volgordelijst bij de gemeente kenbaar maken. </text:p>
              </text:list-item>
              <text:list-item text:style-override="id1-3-2-2-12-3">
                <text:number>2.</text:number>
                <text:p text:style-name="al">Door indiening van een verzoek overeenkomstig artikel 6 stemt de initiatiefnemer uitdrukkelijk in met de in dit artikel geregelde rechtsbeschermingsprocedure. </text:p>
              </text:list-item>
            </text:list>
          </text:section>
          <text:section text:name="artikel_id1-3-2-2-13" text:style-name="artikel">
            <text:p text:style-name="artikel_kop_titel"><text:span text:style-name="artikel_kop_label">Artikel</text:span> <text:span text:style-name="artikel_kop_nr">13.</text:span> Wijziging en intrekking van de volgordepositie</text:p>
            <text:list text:style-name="id1-3-2-2-13-2">
              <text:list-item text:style-override="id1-3-2-2-13-2">
                <text:number>1.</text:number>
                <text:p text:style-name="al">De gemeente kan de positie van een project op de volgordelijst wijzigen of intrekken als:</text:p>
                <text:list text:style-name="id1-3-2-2-13-2-3">
                  <text:list-item text:style-override="id1-3-2-2-13-2-3-1">
                    <text:number>a.</text:number>
                    <text:p text:style-name="al">de initiatiefnemer aantoonbaar onjuiste of onvolledige informatie heeft verstrekt;</text:p>
                  </text:list-item>
                  <text:list-item text:style-override="id1-3-2-2-13-2-3-2">
                    <text:number>b.</text:number>
                    <text:p text:style-name="al">het project naar het oordeel van de gemeente aantoonbaar niet meer voor realisatie in aanmerking komt;</text:p>
                  </text:list-item>
                  <text:list-item text:style-override="id1-3-2-2-13-2-3-3">
                    <text:number>c.</text:number>
                    <text:p text:style-name="al">de initiatiefnemer het project heeft gewijzigd en dit een herbeoordeling vergt; </text:p>
                  </text:list-item>
                  <text:list-item text:style-override="id1-3-2-2-13-2-3-4">
                    <text:number>d.</text:number>
                    <text:p text:style-name="al">het project naar het oordeel van de gemeente onuitvoerbaar is geworden.</text:p>
                  </text:list-item>
                </text:list>
              </text:list-item>
              <text:list-item text:style-override="id1-3-2-2-13-3">
                <text:number>2.</text:number>
                <text:p text:style-name="al">Een herbeoordeling na wijziging van het project kan betekenen dat het project een andere (hogere of lagere) plek op de volgordelijst zal krijgen.</text:p>
              </text:list-item>
              <text:list-item text:style-override="id1-3-2-2-13-4">
                <text:number>3.</text:number>
                <text:p text:style-name="al">De gemeente stelt de intrekking of wijziging vast en stelt de initiatiefnemer hiervan onverwijld in kennis.</text:p>
              </text:list-item>
              <text:list-item text:style-override="id1-3-2-2-13-5">
                <text:number>4.</text:number>
                <text:p text:style-name="al">Wijzigen van de positie van een project op de volgordelijst op grond van dit artikel is slechts mogelijk zolang de volgordelijst nog niet door de gemeente is ingediend bij de netbeheerder.</text:p>
              </text:list-item>
            </text:list>
          </text:section>
          <text:section text:name="artikel_id1-3-2-2-14" text:style-name="artikel">
            <text:p text:style-name="artikel_kop_titel"><text:span text:style-name="artikel_kop_label">Artikel</text:span> <text:span text:style-name="artikel_kop_nr">14.</text:span> Indienen verzoek conform volgordelijst</text:p>
            <text:list text:style-name="id1-3-2-2-14-2">
              <text:list-item text:style-override="id1-3-2-2-14-2">
                <text:number>1.</text:number>
                <text:p text:style-name="al">De gemeente verzoekt de netbeheerder conform de positie op de volgordelijst het prioriteringsverzoek en transportverzoek in behandeling te nemen nadat de reacietermijn, bedoeld in artikel 12 is verstreken, dan wel – als tijdig bezwaar is ingediend – nadat op het bezwaar is beslist.</text:p>
              </text:list-item>
              <text:list-item text:style-override="id1-3-2-2-14-3">
                <text:number>2.</text:number>
                <text:p text:style-name="al">De gemeente dient uitsluitend prioriteringsverzoeken en transportverzoeken in waarvoor financiële dekking bestaat voor de aanbetaling aan de netbeheerder op grond van:</text:p>
                <text:list text:style-name="id1-3-2-2-14-3-3">
                  <text:list-item text:style-override="id1-3-2-2-14-3-3-1">
                    <text:number>a.</text:number>
                    <text:p text:style-name="al">financiële afspraken met een initiatiefnemer, waarbij de initiatiefnemer zich verplicht tot het voldoen van de financiële verplichtingen aan de netbeheerder en daarvoor materiële zekerheid biedt; of</text:p>
                  </text:list-item>
                  <text:list-item text:style-override="id1-3-2-2-14-3-3-2">
                    <text:number>b.</text:number>
                    <text:p text:style-name="al">de door de gemeenteraad vastgestelde begroting.</text:p>
                  </text:list-item>
                </text:list>
              </text:list-item>
            </text:list>
          </text:section>
          <text:section text:name="artikel_id1-3-2-2-15" text:style-name="artikel">
            <text:p text:style-name="artikel_kop_titel"><text:span text:style-name="artikel_kop_label">Artikel</text:span> <text:span text:style-name="artikel_kop_nr">15.</text:span> Inwerkingtreding</text:p>
            <text:p text:style-name="al">Deze beleidsregels treden in werking op de dag na publicatie.</text:p>
          </text:section>
          <text:section text:name="artikel_id1-3-2-2-16" text:style-name="artikel">
            <text:p text:style-name="artikel_kop_titel"><text:span text:style-name="artikel_kop_label">Artikel</text:span> <text:span text:style-name="artikel_kop_nr">16.</text:span> Citeertitel</text:p>
            <text:p text:style-name="al">Deze beleidsregels worden aangehaald als: Beleidsregels aanvraag prioriteit transportcapaciteit op het elektriciteitsnet voor woningbouw- en onderwijsprojecten Breda 2026</text:p>
          </text:section>
        </text:section>
        <text:section text:name="regeling-sluiting_id1-3-2-3" text:style-name="regeling-sluiting">
          <text:section text:name="ondertekening_id1-3-2-3-1">
            <text:p><text:span text:style-name="functie">Aldus vastgesteld door burgemeester en wethouders van Breda op 25 augustus 2026 </text:span></text:p>
          </text:section>
          <text:section text:name="ondertekening_id1-3-2-3-2">
            <text:p><text:span text:style-name="functie"/></text:p>
            <text:p><text:span text:style-name="functie">, burgemeester </text:span></text:p>
          </text:section>
          <text:section text:name="ondertekening_id1-3-2-3-3">
            <text:p><text:span text:style-name="functie"/></text:p>
            <text:p><text:span text:style-name="functie">, gemeente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Breda tot vaststelling van de Beleidsregels aanvraag prioriteit transportcapaciteit op het elektriciteitsnet voor van woningbouw- en onderwijsprojecten Breda 2026</text:p>
          <text:p text:style-name="al">
          <text:span text:style-name="nadrukvet">Algemeen</text:span>
        </text:p>
          <text:p text:style-name="al"/>
          <text:p text:style-name="al">
          <text:span text:style-name="nadrukcur">Inleiding</text:span>
        </text:p>
          <text:p text:style-name="al">Met deze beleidsregels geeft de gemeente Breda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ee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 en onderwijsnieuw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voor het aanvragen van prioriteit voor transportcapaciteit. Breda heeft de modelregels aangepast aan de lokale situatie. De belangrijkste Bredase keuzes zijn: </text:p>
          <text:list text:style-name="id1-3-2-4-36">
            <text:list-item text:style-override="id1-3-2-4-36-1">
              <text:number>•</text:number>
              <text:p text:style-name="al">de beleidsregels gelden voor zowel woningbouwprojecten als onderwijsprojecten; </text:p>
            </text:list-item>
            <text:list-item text:style-override="id1-3-2-4-36-2">
              <text:number>•</text:number>
              <text:p text:style-name="al">projecten worden eerst gerangschikt op start bouw, zodat de beschikbare aanvraagpositie wordt gericht op projecten die eerder tot uitvoering komen; </text:p>
            </text:list-item>
            <text:list-item text:style-override="id1-3-2-4-36-3">
              <text:number>•</text:number>
              <text:p text:style-name="al">grote projecten met verschillende bouwjaren, startmomenten of oplevermomenten moeten per fase afzonderlijk worden ingediend;</text:p>
            </text:list-item>
            <text:list-item text:style-override="id1-3-2-4-36-4">
              <text:number>•</text:number>
              <text:p text:style-name="al">onderwijsprojecten krijgen binnen de gemeentelijke zorgplicht een afzonderlijke positie in de rangschikking; </text:p>
            </text:list-item>
            <text:list-item text:style-override="id1-3-2-4-36-5">
              <text:number>•</text:number>
              <text:p text:style-name="al">Het maatschappelijk belang wordt mede beoordeeld aan de hand van bestuurlijke prioriteit, betaalbaarheid en huisvesting van urgente groepen; </text:p>
            </text:list-item>
            <text:list-item text:style-override="id1-3-2-4-36-6">
              <text:number>•</text:number>
              <text:p text:style-name="al">de gemeente dient alleen verzoeken in als financiële dekking of voldoende zekerheid bestaat voor de verplichtingen richting de netbeheerder. </text:p>
            </text:list-item>
          </text:list>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 Het gaat om overeenkomsten waaruit voldoende concreet blijkt dat het project binnen een bepaalde termijn tot uitvoering komt, zoals een koopovereenkomst, anterieure overeenkomst, erfpachtovereenkomst of een daarmee vergelijkbare overeenkomst, waaronder eventueel ook de overeenkomst met de Gemeente behorende bij de aanvraag voor transportcapaciteit door de gemeente.</text:p>
          <text:p text:style-name="al"/>
          <text:p text:style-name="al">
          <text:span text:style-name="nadrukcur">Kleinschalige onlosmakelijk verbonden activiteiten</text:span>
        </text:p>
          <text:p text:style-name="al">Deze definitie is opgenomen omdat binnen woningbouwprojecten ook beperkte niet-woonfuncties kunnen voorkomen die noodzakelijk zijn voor het functioneren van de wijk of voor de realisatie van het woningbouwproject. Dergelijke activiteiten kunnen alleen worden betrokken bij de aanvraag voor zover zij ondergeschikt zijn aan de woonfunctie en fysiek of functioneel onderdeel uitmaken van hetzelfde project.</text:p>
          <text:p text:style-name="al"/>
          <text:p text:style-name="al">
          <text:span text:style-name="nadrukcur">Project</text:span>
        </text:p>
          <text:p text:style-name="al">De definitie van project sluit aan bij tabel 3 van bijlage 3 van de Systeemcode elektriciteit 2026 en omvat in Breda zowel woonbehoefte als onderwijsbehoefte. Als een project meerdere fasen bevat met verschillende bouwjaren, startmomenten of oplevermomenten, wordt iedere fase voor de toepassing van deze beleidsregels afzonderlijk beoordeeld. Dit sluit aan bij het uitgangspunt dat de gevraagde transportcapaciteit moet aansluiten bij de fase waarvoor deze daadwerkelijk noodzakelijk is.</text:p>
          <text:p text:style-name="al"/>
          <text:p text:style-name="al">
          <text:span text:style-name="nadrukcur">Volgordelijst</text:span>
        </text:p>
          <text:p text:style-name="al">De volgordelijst is de door de gemeente vastgestelde rangordelijst op basis waarvan de gemeente prioriteringsverzoeken en transportverzoeken indient bij de netbeheerder. De volgordelijst regelt uitsluitend de gemeentelijke indieningsvolgorde. Zij geeft geen recht op transportcapaciteit en bepaalt niet welke projecten door de netbeheerder uiteindelijk worden gehonoreerd.</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initiatiefneme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niet-gemeentelijke projecten is een essentieel onderdeel van deze beleidsregels. Artikel 4 borgt dat projecten waarbij de gemeente zelf opdrachtgever of initiatiefnemer is, op basis van dezelfde regels worden beoordeeld als projecten van initiatiefnemers. </text:p>
          <text:p text:style-name="al"/>
          <text:p text:style-name="al">Een gemeentelijk project geniet dus geen voorrangspositie enkel omdat de gemeente daarbij betrokken is. Een hogere positie op de volgordelijst is alleen mogelijk indien de toepassing van de prioriteringsregels dit rechtvaardigt. De gemeente motiveert de positie van alle projecten, waaronder gemeentelijke projecten, op transparante wijze.</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initiatiefneme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initiatiefnemer. Bij een resultaatsverplichting zou de gemeente instaan voor de daadwerkelijke toewijzing van transportcapaciteit, waarbij aansprakelijkheid op grond van wanprestatie open zou staan bij niet-levering. Dat is niet mogelijk, nu niet de gemeente, maar de netbeheerder daarover gaat.</text:p>
          <text:p text:style-name="al"/>
          <text:p text:style-name="al">In artikel 5 is daarnaast bepaald dat een verzoek betrekking heeft op één project of projectfase met een zelfstandige planning en een concreet bepaalbaar moment van start bouw en oplevering. Indien binnen een project meerdere woningen of voorzieningen worden gerealiseerd met verschillende beoogde bouwjaren, startmomenten of oplevermomenten, moeten deze per bouwjaar, startmoment of opleverfase afzonderlijk worden ingediend. Hiermee wordt voorkomen dat latere fasen meeliften op de projectrijpheid of urgentie van een eerdere fase. Ook wordt daarmee geborgd dat de beoordeling aansluit bij de feitelijke planning en de daadwerkelijke transportbehoefte per fase.</text:p>
          <text:p text:style-name="al"/>
          <text:p text:style-name="al">
          <text:span text:style-name="nadrukvet">Artikel 6. Opname op de volgordelijst op verzoek initiatiefnemer</text:span>
        </text:p>
          <text:p text:style-name="al">Een helder aanvraagproces is essentieel voor een rechtmatige uitvoering. Artikel 6 regelt daarom de aanvraagprocedure en bepaalt de informatiestroom tussen de initiatiefnemer en de gemeente die de basis vormt voor de rangschikking.</text:p>
          <text:p text:style-name="al"/>
          <text:p text:style-name="al">Voor de aanvraag van transportcapaciteit en prioritering moeten gemeenten zorgen voor een volledig projectdossier dat kan worden ingediend bij de netbeheerder. Van de initiatiefnemer die de gemeente verzoekt om een project op de prioriteringslijst te zetten met het oog op het doen van een transportverzoek en prioriteringsverzoek wordt verwacht dat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p text:style-name="al"/>
          <text:list text:style-name="id1-3-2-4-96">
            <text:list-item text:style-override="id1-3-2-4-96-1">
              <text:number>a.</text:number>
              <text:p text:style-name="al">naam, contactgegevens en rechtsvorm van de gemeente, dan wel naam, contactgegevens en rechtsvorm van de initiatiefnemer of onderwijsinstelling;</text:p>
            </text:list-item>
            <text:list-item text:style-override="id1-3-2-4-96-2">
              <text:number>b.</text:number>
              <text:p text:style-name="al">omschrijving en locatie van het project, onder vermelding van het type ontwikkeling en de geografische begrenzing van het projectgebied (bij voorkeur als polygoon);</text:p>
            </text:list-item>
            <text:list-item text:style-override="id1-3-2-4-96-3">
              <text:number>c.</text:number>
              <text:p text:style-name="al">de aard en omvang van het project, waaronder:</text:p>
              <text:list text:style-name="id1-3-2-4-96-3-3">
                <text:list-item text:style-override="id1-3-2-4-96-3-3-1">
                  <text:number>•</text:number>
                  <text:p text:style-name="al">bij woningbouwprojecten: het verwachte totale aantal woningen en de verdeling naar woningcategorieën;</text:p>
                </text:list-item>
                <text:list-item text:style-override="id1-3-2-4-96-3-3-2">
                  <text:number>•</text:number>
                  <text:p text:style-name="al">bij onderwijsprojecten: het type onderwijsvoorziening en, voor zover beschikbaar, de beoogde omvang van de onderwijsvoorziening;</text:p>
                </text:list-item>
              </text:list>
            </text:list-item>
            <text:list-item text:style-override="id1-3-2-4-96-4">
              <text:number>d.</text:number>
              <text:p text:style-name="al">de verwachte elektrische belasting van het project, omvattende:</text:p>
              <text:list text:style-name="id1-3-2-4-96-4-3">
                <text:list-item text:style-override="id1-3-2-4-96-4-3-1">
                  <text:number>1.</text:number>
                  <text:p text:style-name="al">het aantal en de grootte (doorlaatwaarde) van de benodigde aansluitingen, uitgesplitst naar woningen, onderwijsvoorzieningen, collectieve voorzieningen en onlosmakelijk verbonden activiteiten;</text:p>
                </text:list-item>
                <text:list-item text:style-override="id1-3-2-4-96-4-3-2">
                  <text:number>2.</text:number>
                  <text:p text:style-name="al">de op planniveau gehanteerde wijze van verwarmen en koelen, als belangrijke factoren in de netbelasting;</text:p>
                </text:list-item>
                <text:list-item text:style-override="id1-3-2-4-96-4-3-3">
                  <text:number>3.</text:number>
                  <text:p text:style-name="al">de gewenste datum van de definitieve aansluitingen, uitgesplitst per projectfase en met een maximale looptijd van tien jaar na datum van indiening.</text:p>
                </text:list-item>
              </text:list>
            </text:list-item>
          </text:list>
          <text:p text:style-name="al">
          <text:span text:style-name="nadrukvet">
            <text:span text:style-name="nadrukondlijn">Aanvragen van prioritering volgens het prioriteringskader</text:span>
          </text:span>
        </text:p>
          <text:p text:style-name="al">Een volledig projectdossier bevat voor de aanvraag van prioritering (overeenkomstig tabel 4 van bijlage 3 van de Systeemcode elektriciteit 2026) de volgende bewijsstukken, afhankelijk van de aard van het project.</text:p>
          <text:p text:style-name="al"/>
          <text:p text:style-name="al">
          <text:span text:style-name="nadrukondlijn">Woningbouw – algemeen</text:span>
        </text:p>
          <text:list text:style-name="id1-3-2-4-101">
            <text:list-item text:style-override="id1-3-2-4-101-1">
              <text:number>1.</text:number>
              <text:p text:style-name="al">Bestuursverklaring (zie artikel 7);</text:p>
            </text:list-item>
            <text:list-item text:style-override="id1-3-2-4-101-2">
              <text:number>2.</text:number>
              <text:p text:style-name="al">Civielrechtelijke overeenkomst tussen gemeente en ontwikkelaar (primair) of omgevingsplan (fallback);</text:p>
            </text:list-item>
            <text:list-item text:style-override="id1-3-2-4-101-3">
              <text:number>3.</text:number>
              <text:p text:style-name="al">Indien van toepassing: aanvullende bestuursverklaring als bedoeld in artikel 7.21, vierde lid, van de Systeemcode elektriciteit 2026 en bewijsstukken ten aanzien van kleinschalige onlosmakelijk verbonden activiteiten of collectieve voorzieningen.</text:p>
            </text:list-item>
          </text:list>
          <text:p text:style-name="al">
          <text:span text:style-name="nadrukondlijn">Woningbouw – collectieve woonvormen</text:span>
        </text:p>
          <text:list text:style-name="id1-3-2-4-103">
            <text:list-item text:style-override="id1-3-2-4-103-1">
              <text:number>1.</text:number>
              <text:p text:style-name="al">Bestuursverklaring (zie artikel 7);</text:p>
            </text:list-item>
            <text:list-item text:style-override="id1-3-2-4-103-2">
              <text:number>2.</text:number>
              <text:p text:style-name="al">Overeenkomst inzake de collectieve woonvorm (primair) of omgevingsplan (fallback).</text:p>
            </text:list-item>
          </text:list>
          <text:p text:style-name="al">
          <text:span text:style-name="nadrukondlijn">Onderwijs</text:span>
        </text:p>
          <text:list text:style-name="id1-3-2-4-105">
            <text:list-item text:style-override="id1-3-2-4-105-1">
              <text:number>1.</text:number>
              <text:p text:style-name="al">Bestuursverklaring (zie artikel 7);</text:p>
            </text:list-item>
            <text:list-item text:style-override="id1-3-2-4-105-2">
              <text:number>2.</text:number>
              <text:p text:style-name="al">Een besluit, overeenkomst, investeringsprogramma, integraal huisvestingsplan (IHP), omgevingsplan, vergunning of ander objectief bewijsstuk waaruit blijkt dat de onderwijsvoorziening door of namens het bevoegde gezag wordt gerealiseerd;</text:p>
            </text:list-item>
            <text:list-item text:style-override="id1-3-2-4-105-3">
              <text:number>3.</text:number>
              <text:p text:style-name="al">Voor zover beschikbaar: aanvullende documenten waaruit de planning, omvang en realisatie van de onderwijsvoorziening blijken.</text:p>
            </text:list-item>
          </text:list>
          <text:p text:style-name="al">Verder is van belang:</text:p>
          <text:list text:style-name="id1-3-2-4-107">
            <text:list-item text:style-override="id1-3-2-4-107-1">
              <text:number>1.</text:number>
              <text:p text:style-name="al">Een verklaring afgegeven door de initiatiefnemer over de juistheid en volledigheid van de verstrekte gegevens, ondertekend door een bevoegde vertegenwoordiger van de initiatiefnemer, welke de gemeente vrijwaart voor aansprakelijkheden van onjuiste informatie jegens de netbeheerder; </text:p>
            </text:list-item>
            <text:list-item text:style-override="id1-3-2-4-107-2">
              <text:number>2.</text:number>
              <text:p text:style-name="al">Een verklaring afgegeven door de initiatiefnemer dat hij instemt met de op de procedure van toepassing zijnde rechtsbescherming, en dat zij hierbij expliciet akkoord gaat met de vervaltermijnen conform artikel 12; </text:p>
            </text:list-item>
            <text:list-item text:style-override="id1-3-2-4-107-3">
              <text:number>3.</text:number>
              <text:p text:style-name="al">Een verklaring dat het gaat om een inspanningsverplichting van de gemeente tot het aanvragen van prioritering en transportcapaciteit, niet een resultaatsverplichting; en</text:p>
            </text:list-item>
            <text:list-item text:style-override="id1-3-2-4-10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aarvoor bestemde webformulier op de website van de gemeente. De gemeente bevestigt ontvangst van het dossier zo spoedig mogelijk. Dit sluit aan bij de systematiek van de Wet modernisering elektronisch bestuurlijk verkeer.</text:p>
          <text:p text:style-name="al"/>
          <text:p text:style-name="al">Indien een verzoek bij indiening onvolledig is, stelt de gemeente de initiatiefnemer overeenkomstig artikel 6, derde lid, eenmalig in de gelegenheid het projectdossier aan te vullen. De aanvulling moet uiterlijk op 10 september 2026 zijn ontvangen. Indien het projectdossier na afloop van deze termijn nog steeds onvolledig is, wordt het verzoek niet verder behandeld en wordt het project niet op de volgordelijst geplaatst. </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7.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7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8. Rangordebepaling volgordelijst</text:span>
        </text:p>
          <text:p text:style-name="al">De rangschikkingscriteria vormen de kern van deze beleidsregels. Zij bepalen de volgorde op de volgordelijst en moeten objectief, toetsbaar en redelijk zijn. Artikel 8 werkt de prioritering uit in zes achtereenvolgende stappen. Elke volgende stap is van toepassing binnen de onderverdeling die door de voorgaande stappen is ontstaan. </text:p>
          <text:p text:style-name="al"/>
          <text:p text:style-name="al">
          <text:span text:style-name="nadrukondlijn">Stap 1 - Start bouw </text:span>
        </text:p>
          <text:p text:style-name="al"/>
          <text:p text:style-name="al">Projecten met een eerder jaar van start bouw worden hoger gerangschikt dan projecten met een later jaar van start bouw. Het gaat hierbij niet om een wens of ambitie, maar om een startjaar dat voldoende concreet is onderbouwd. De onderbouwing kan bijvoorbeeld volgen uit een planning, een civielrechtelijke overeenkomst, subsidievoorwaarden of vergunning informatie. </text:p>
          <text:p text:style-name="al"/>
          <text:p text:style-name="al">Deze stap is opgenomen omdat de gemeente de schaarse aanvraagpositie in de eerste plaats wil richten op projecten die op korte termijn een daadwerkelijke behoefte aan transportcapaciteit hebben. Een project dat eerder start, zal de gevraagde capaciteit eerder nodig hebben dan een project dat pas in een later bouwjaar tot uitvoering komt. </text:p>
          <text:p text:style-name="al"/>
          <text:p text:style-name="al">
          <text:span text:style-name="nadrukondlijn">Stap 2 - Projectrijpheid </text:span>
        </text:p>
          <text:p text:style-name="al"/>
          <text:p text:style-name="al">Stap 2 is gebaseerd op de planologische en privaatrechtelijke positie van het project. De rangschikking weerspiegelt de mate van realisatiezekerheid: hoe concreter de positie, hoe groter de kans dat de aangevraagde transportcapaciteit daadwerkelijk en tijdig wordt benut. </text:p>
          <text:p text:style-name="al"/>
          <text:p text:style-name="al">De hiërarchie van de bewijsstukken berust op de mate van planologische zekerheid en privaatrechtelijke binding. Een onherroepelijke omgevingsvergunning voor een bouwactiviteit biedt een verdergaande mate van zekerheid dan andere bewijsstukken. Een project wordt ingedeeld in de hoogste subcategorie waarvoor het de vereiste bewijsstukken kan overleggen. Voldoet een project aan meerdere subcategorieën, dan geldt de hoogste categorie. </text:p>
          <text:p text:style-name="al"/>
          <text:p text:style-name="al">Onder de categorie “andere bewijsstukken” kunnen onder meer bestuurlijke besluiten, prestatieafspraken of subsidieafspraken vallen, voor zover daaruit voldoende concreet blijkt dat het project in aanmerking komt voor prioritering en binnen een bepaalde termijn tot uitvoering komt. </text:p>
          <text:p text:style-name="al"/>
          <text:p text:style-name="al">
          <text:span text:style-name="nadrukondlijn">Stap 3 - Prioritering van onderwijs binnen de gemeentelijke zorgplicht </text:span>
        </text:p>
          <text:p text:style-name="al"/>
          <text:p text:style-name="al">Binnen de op basis van stap 1 en stap 2 gemaakte onderverdeling vindt vervolgens een onderverdeling plaats naar het maatschappelijke doel waaraan het project primair invulling geeft. Onderwijsprojecten worden hoger gerangschikt omdat de gemeente een wettelijke zorgplicht heeft voor voldoende onderwijshuisvesting en omdat onderwijs binnen het prioriteringskader als basisbehoefte wordt aangemerkt. </text:p>
          <text:p text:style-name="al"/>
          <text:p text:style-name="al">Daarna volgen woningbouwprojecten waar onderwijs onderdeel van uitmaakt, en vervolgens woningbouwprojecten zonder onderwijsfunctie. Bij combinatieprojecten wordt gekeken naar de primaire functie van het project en naar de vraag of onderwijs een zelfstandig en noodzakelijk onderdeel vormt van het project. </text:p>
          <text:p text:style-name="al"/>
          <text:p text:style-name="al">
          <text:span text:style-name="nadrukondlijn">Stap 4 - Maatschappelijk belang </text:span>
        </text:p>
          <text:p text:style-name="al"/>
          <text:p text:style-name="al">De gemeente acht het van belang om het maatschappelijk belang van een project een rol te geven bij de verdere rangschikking van gelijkwaardige aanvragen. Binnen de op basis van de stappen 1, 2 en 3 gemaakte onderverdeling wordt daarom beoordeeld aan hoeveel van de in stap 4 genoemde criteria een project voldoet. </text:p>
          <text:p text:style-name="al"/>
          <text:p text:style-name="al">Het eerste criterium binnen stap 4 ziet specifiek toe op projecten die zijn aangewezen zijn als grootschalige woningbouwlocaties doordat deze projecten een cruciale positie kennen binnen de Bredase woningbouwopgave. Hierbij moet er sprake zijn van een financiële en programmatische afhankelijkheid van rijkssubsidies, die als voorwaarde stellen in een bepaalde fasering een vastgesteld aantal woningen te realiseren. </text:p>
          <text:p text:style-name="al"/>
          <text:p text:style-name="al">Daarnaast wordt in stap 4 gekeken naar betaalbaarheid en huisvesting van urgente groepen. Het criterium betaalbaarheid ziet op projecten waarin het aandeel betaalbare woningen 70% of meer bedraagt. Het criterium urgente groepen ziet op projecten die voorzien in huisvesting voor urgente groepen als genoemd in de Wet versterking regie volkshuisvesting of daarvoor in de plaats tredende regelgeving.</text:p>
          <text:p text:style-name="al"/>
          <text:p text:style-name="al">
          <text:span text:style-name="nadrukondlijn">Stap 5 - Datum oplevering </text:span>
        </text:p>
          <text:p text:style-name="al"/>
          <text:p text:style-name="al">Stap 5 is van toepassing wanneer na toepassing van de eerdere stappen nog onderscheid moet worden gemaakt. De verwachte opleverdatum biedt dan een nadere aanwijzing voor de termijn waarop de aangevraagde transportcapaciteit daadwerkelijk zal worden benut. Een project met een eerdere opleverdatum wordt hoger gerangschikt dan een project met een latere opleverdatum. </text:p>
          <text:p text:style-name="al"/>
          <text:p text:style-name="al">Projecten of projectfasen met verschillende opleverjaren worden afzonderlijk gerangschikt op basis van de voor die fase geldende verwachte opleverdatum. Daarmee wordt voorkomen dat een later op te leveren fase profiteert van de planning of urgentie van een eerdere fase. </text:p>
          <text:p text:style-name="al"/>
          <text:p text:style-name="al">
          <text:span text:style-name="nadrukondlijn">Stap 6 - Omvang van het project </text:span>
        </text:p>
          <text:p text:style-name="al"/>
          <text:p text:style-name="al">Als na toepassing van de stappen 1 tot en met 5 nog geen onderscheid bestaat, wordt gekeken naar de omvang van het project. Bij woningbouwprojecten wordt aangesloten bij het aantal woningen dat met het project wordt gerealiseerd. Een project met een groter aantal woningen wordt hoger gerangschikt dan een project met een kleiner aantal woningen. </text:p>
          <text:p text:style-name="al"/>
          <text:p text:style-name="al">Voor onderwijsprojecten kan de omvang, voor zover nodig voor de toepassing van deze stap, worden betrokken aan de hand van de aard en omvang van de onderwijsvoorziening en de bijdrage aan de gemeentelijke onderwijshuisvestingsopgave. Deze stap fungeert als laatste inhoudelijke onderscheidingscriterium voordat eventueel loting plaatsvindt.</text:p>
          <text:p text:style-name="al"/>
          <text:p text:style-name="al">
          <text:span text:style-name="nadrukvet">Artikel 9. Loting bij gelijke rangordebepaling volgordelijst</text:span>
        </text:p>
          <text:p text:style-name="al">Loting als rangschikkingscriterium bij een verdere gelijke beoordeling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worden uitgevoerd door een notaris of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text:p>
          <text:p text:style-name="al"/>
          <text:p text:style-name="al">
          <text:span text:style-name="nadrukvet">Artikel 10. Transparantie en motivering </text:span>
        </text:p>
          <text:p text:style-name="al">Artikel 10 borgt dat de toepassing van de rangschikkingscriteria transparant en toetsbaar wordt vastgelegd. De gemeente motiveert per project hoe de stappen 1 tot en met 6 zijn toegepast en, indien van toepassing, hoe loting heeft plaatsgevonden. </text:p>
          <text:p text:style-name="al"/>
          <text:p text:style-name="al">Op verzoek verstrekt de gemeente een schriftelijke toelichting op de positie die aan een project is toegekend. Dit draagt bij aan de navolgbaarheid van de volgordelijst en beperkt het risico op discussie over de toepassing van de criteria.</text:p>
          <text:p text:style-name="al"/>
          <text:p text:style-name="al">
          <text:span text:style-name="nadrukvet">Artikel 11. Bekendmaking volgordelijst</text:span>
        </text:p>
          <text:p text:style-name="al">De publicatietermijn van twee weken vóór de datum van indiening door de gemeente is afgestemd op de reactietermijn van artikel 12. Aanvragers hebben tien kalenderdagen na bekendmaking van de volgordelijst om te reageren. De resterende dagen binnen de twee-wekentermijn bieden de gemeente de benodigde verwerkingstijd om eventuele correcties naar aanleiding van reacties door te voeren en de definitieve volgordelijst in te dienen.</text:p>
          <text:p text:style-name="al"/>
          <text:p text:style-name="al">
          <text:span text:style-name="nadrukvet">Artikel 12.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rechtsbeschermingsprocedure te creëren.</text:p>
          <text:p text:style-name="al"/>
          <text:p text:style-name="al">De reactie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te reageren, zonder dat de procedure onnodig lang blokkerende werking heeft op de indiening bij de netbeheerder. </text:p>
          <text:p text:style-name="al"/>
          <text:p text:style-name="al">
          <text:span text:style-name="nadrukvet">Artikel 13.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initiatiefneme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4. Indienen verzoek conform volgordelijst</text:span>
        </text:p>
          <text:p text:style-name="al">Het indienen van de transportverzoeken en prioriteringsverzoeken vormt het sluitstuk van een zorgvuldige selectieprocedure door de gemeente. Dit indienen vindt dan ook niet plaats voordat projectontwikkelaars nog de gelegenheid hebben gehad om te reageren op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69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reda</meta:user-defined>
    <meta:user-defined meta:name="OVERHEID.Informatietype/DC.type">officiële publicatie</meta:user-defined>
    <meta:user-defined meta:name="OVERHEIDop.Rubriek/DC.type">beleidsregel</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7360622</meta:user-defined>
    <meta:user-defined meta:name="DCTERMS.alternative">Beleidsregels aanvraag prioriteit transportcapaciteit op het elektriciteitsnet voor woningbouw- en onderwijsprojecten Breda 2026</meta:user-defined>
    <dc:language>nl</dc:language>
    <meta:user-defined meta:name="OVERHEIDop.locatietype/OVERHEIDop.gebiedsmarkering">Gemeente</meta:user-defined>
    <meta:user-defined meta:name="DC.title">Beleidsregels aanvraag prioriteit transportcapaciteit op het elektriciteitsnet ten behoeve van woningbouw- en onderwijsprojecten Breda</meta:user-defined>
    <meta:user-defined meta:name="DCTERMS.W3CDTF/DCTERMS.available">2026-08-27</meta:user-defined>
    <meta:user-defined meta:name="DCTERMS.W3CDTF/OVERHEIDop.jaargang">2026</meta:user-defined>
    <meta:user-defined meta:name="OVERHEIDop.publicationIssue">406947</meta:user-defined>
    <meta:user-defined meta:name="OVERHEIDop.betreftRegeling">CVDR765922_1</meta:user-defined>
    <meta:user-defined meta:name="xs:date/OVERHEIDop.startdatum">2026-08-28</meta:user-defined>
    <meta:user-defined meta:name="OVERHEIDop.GmbID/DC.identifier">gmb-2026-406947</meta:user-defined>
    <meta:user-defined meta:name="OVERHEIDop.versieInformatie"/>
  </office:meta>
</office:document-meta>
</file>