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text:list-style style:name="id1-3-2-4-129-4">
      <text:list-level-style-bullet text:bullet-char="–" text:level="1">
        <style:list-level-properties text:min-label-width="10mm"/>
      </text:list-level-style-bullet>
    </text:list-style>
    <text:list-style style:name="id1-3-2-5-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Boxtel 2026</text:p>
      <text:section text:name="regeling_id1-3-2" text:style-name="regeling">
        <text:section text:name="aanhef_id1-3-2-1" text:style-name="aanhef">
          <text:section text:name="preambule_id1-3-2-1-1" text:style-name="preambule">
            <text:p text:style-name="al">Het college van burgemeester en wethouders van de gemeente Boxtel;</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Boxte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Boxtel;</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ioriteringsverzoek: verzoek om prioriteit bij de toewijzing van transportcapaciteit als bedoeld in artikel 7.21 van de Systeemcode Elektriciteit 2026; </text:p>
              </text:list-item>
              <text:list-item text:style-override="id1-3-2-2-1-3-8">
                <text:number>–</text:number>
                <text:p text:style-name="al">project: realisatie van een basisbehoefte, zijnde de functie woonbehoefte als bedoeld in tabel 3 van bijlage 3 van de Systeemcode Elektriciteit 2026; </text:p>
              </text:list-item>
              <text:list-item text:style-override="id1-3-2-2-1-3-9">
                <text:number>–</text:number>
                <text:p text:style-name="al">projectdossier: geheel van documenten ter onderbouwing van een prioriteringsverzoek en transportverzoek;</text:p>
              </text:list-item>
              <text:list-item text:style-override="id1-3-2-2-1-3-10">
                <text:number>–</text:number>
                <text:p text:style-name="al">projectlocatie: locatie waar het project zal worden ontwikkeld; </text:p>
              </text:list-item>
              <text:list-item text:style-override="id1-3-2-2-1-3-11">
                <text:number>–</text:number>
                <text:p text:style-name="al">projectontwikkelaar: een rechtspersoon, stichting, vereniging of natuurlijke persoon die een project realiseert of initieert; </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en onderwijshuisvesting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Indien een project de gemeentegrens overschrijdt, spant de gemeente zich redelijkerwijs in tot afstemming met de betrokken buurgemeente over welke gemeente het project op haar volgordelijst plaatst en het prioriteringsverzoek indient. Uitgangspunt daarbij is dat de gemeente waarbinnen het project hoofdzakelijk is gelegen het project op haar volgordelijst plaatst en het prioriteringsverzoek indien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1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Een verzoek dat niet voorstelbaar is bevonden door het College van Burgemeester en Wethouders wordt niet in behandeling genomen. De gemeente stelt de projectontwikkelaar hiervan schriftelijk in kennis en informeert de projectontwikkelaar over de al dan niet bestaande mogelijkheid om het dossier nog aan te vullen.</text:p>
              </text:list-item>
              <text:list-item text:style-override="id1-3-2-2-6-6">
                <text:number>5.</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2">
                <text:number>b.</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3">
                <text:number>c.</text:number>
                <text:p text:style-name="al">een verklaring dat de bewijsstukken, bedoeld in tabel 4 van bijlage 3 Systeemcode Elektriciteit 2026 compleet zijn;</text:p>
              </text:list-item>
              <text:list-item text:style-override="id1-3-2-2-8-3-4">
                <text:number>d.</text:number>
                <text:p text:style-name="al">een verklaring dat de bestuursverklaring naar waarheid is ingevuld;</text:p>
              </text:list-item>
              <text:list-item text:style-override="id1-3-2-2-8-3-5">
                <text:number>e.</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6">
                <text:number>f.</text:number>
                <text:p text:style-name="al">als sprake is van kleinschalige onlosmakelijk verbonden activiteiten, een deugdelijke motivering waaruit blijkt dat deze activiteiten nodig zijn om de woonbehoefte te realiseren; en</text:p>
              </text:list-item>
              <text:list-item text:style-override="id1-3-2-2-8-3-7">
                <text:number>g.</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 De onderbouwing kan worden gegeven aan de hand van de beschikbare documenten als bedoeld in stap 2.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zoals leegstand, een hinderlijke of maatschappelijk ongewenste activiteit) plaatsmaakt als bedoeld in tabel 3 van bijlage 3 van de Systeemcode Elektriciteit 2026 of betreft een vrijkomend agrarisch bouwvlak waarbij de herontwikkeling aantoonbaar bijdraagt aan gemeentelijke beleidsdoelen, waaronder verbetering van de leefomgeving, ruimtelijke kwaliteit, woningbouw of de transitie van het landelijk gebied.; </text:p>
              </text:list-item>
              <text:list-item text:style-override="id1-3-2-2-9-14-2">
                <text:number>b.</text:number>
                <text:p text:style-name="al">het aandeel sociale huur en goedkope koopwoningen conform de jaarlijks landelijk vastgestelde koopprijs/huurprijsgrenzen bedraagt gezamenlijk meer dan 30%;</text:p>
              </text:list-item>
              <text:list-item text:style-override="id1-3-2-2-9-14-3">
                <text:number>c.</text:number>
                <text:p text:style-name="al">het aandeel sociale huur en goedkope koopwoningen conform de jaarlijks landelijk vastgestelde koopprijs/huurprijsgrenzen bedraagt gezamenlijk meer dan 40%;</text:p>
              </text:list-item>
              <text:list-item text:style-override="id1-3-2-2-9-14-4">
                <text:number>d.</text:number>
                <text:p text:style-name="al">het aandeel sociale huur en goedkope koopwoningen conform de jaarlijks landelijk vastgestelde koopprijs/huurprijsgrenzen bedraagt gezamenlijk meer dan 50%;</text:p>
              </text:list-item>
              <text:list-item text:style-override="id1-3-2-2-9-14-5">
                <text:number>e.</text:number>
                <text:p text:style-name="al">het aandeel betaalbare woningen conform de jaarlijks landelijk vastgestelde koopprijs/huurprijsgrenzen bedraagt meer dan 80%;</text:p>
              </text:list-item>
              <text:list-item text:style-override="id1-3-2-2-9-14-6">
                <text:number>f.</text:number>
                <text:p text:style-name="al">voorziet in de huisvesting voor bijzondere doelgroepen (zoals ouderen, zorgbehoevenden of andere in het gemeentelijk beleid genoemde doelgroepen). </text:p>
              </text:list-item>
              <text:list-item text:style-override="id1-3-2-2-9-14-7">
                <text:number>g.</text:number>
                <text:p text:style-name="al">Het project voorziet in nieuwbouw, uitbreiding of vervangende nieuwbouw van onderwijshuisvesting zoals opgenomen in een door de gemeenteraad vastgesteld Integraal Huisvestingsplan Onderwijs (IHP). </text:p>
              </text:list-item>
            </text:list>
            <text:p text:style-name="al">Elke eis telt even zwaar. Indien projecten na toepassing van bovenstaande eisen nog steeds gelijk eindigen, worden deze gerangschikt op basis van de hoeveelheid eisen waaraan zij voldoen.</text:p>
            <text:p text:style-name="al"/>
            <text:p text:style-name="al">Indien projecten vervolgens nog steeds gelijk eindigen, worden deze gerangschikt naar het aantal te realiseren woningen. Projecten met een groter woningaantal worden hoger gerangschikt.</text:p>
            <text:p text:style-name="al"/>
            <text:p text:style-name="al">
            <text:span text:style-name="nadrukondlijn">Stap 4: datum oplevering</text:span>
          </text:p>
            <text:p text:style-name="al">Binnen de op basis van de stap 3 gemaakte onderverdeling vindt een onderverdeling plaats op basis van de verwachte opleverdatum, waarbij een project hoger wordt gerangschikt als de verwachte oplevering eerder plaatsvindt. De projectontwikkelaar onderbouwt de verwachte opleverdatum met een objectieve en verifieerbare ondertekende planning, aannemingsovereenkomst, realisatieovereenkomst, planning van de netaansluiting, projectplanning of andere objectieve stukken waaruit de verwachte opleverdatum blijk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15 september 2026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uiterlijk op 18 september de volgorde bekend door aan elke verzoeker een lijst van haar projecten met rangordebepaling en positie op de volgordelijst toe te sturen.</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de dag na bekendmaking van de volgordelijst een schriftelijk verzoek tot heroverweging langs elektronische weg indienen bij de gemeente. Na deze termijn vervalt het recht om een verzoek tot heroverweging in te dienen. </text:p>
              </text:list-item>
              <text:list-item text:style-override="id1-3-2-2-13-3">
                <text:number>2.</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zodanig heeft gewijzigd dat de aangeleverde informatie voor de rangeordebepaling is gewijzigd.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 Ook stelt de gemeente de andere projectontwikkelaars waarvan de positie op de volgordelijst verandert als gevolg van deze intrekking of wijziging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heroverwegingstermijn, bedoeld in artikel 13, is verstreken, dan wel – als tijdig een verzoek tot heroverweging is ingediend – nadat op het heroverwegingsverzoek is beslis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Boxtel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p><text:span text:style-name="functie">R.S. van Meygaarden</text:span></text:p>
          </text:section>
          <text:section text:name="ondertekening_id1-3-2-3-3">
            <text:p><text:span text:style-name="functie"/></text:p>
            <text:p><text:span text:style-name="functie">De secretaris,</text:span></text:p>
            <text:p><text:span text:style-name="functie">V.C. Fijneman</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Boxtel tot vaststelling van de Beleidsregels aanvraag prioriteit transportcapaciteit woningbouwprojecten (Beleidsregels aanvraag prioriteit transportcapaciteit woningbouwprojecten gemeente Boxtel 2026)</text:p>
          <text:p text:style-name="al">
          <text:span text:style-name="nadrukvet">Algemeen</text:span>
        </text:p>
          <text:p text:style-name="al"/>
          <text:p text:style-name="al">
          <text:span text:style-name="nadrukcur">Inleiding</text:span>
        </text:p>
          <text:p text:style-name="al">Met deze beleidsregels geeft de gemeente Boxtel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text:span text:style-name="nadrukcur">first come, first served’</text:span>-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text:span text:style-name="nadrukcur">'first come, first served'</text:span>-beginsel en in plaats daarvan te werken met landelijke voorrangsregels op basis van maatschappelijk belang. Binnen de prioritering categorieën 2 en 3, evenals voor niet-prioritaire partijen, blijft ‘<text:span text:style-name="nadrukcur">first come, first served’</text:span>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derde lid, aanhef en onder c, Verordening Inwoners- en overheidsparticipatie Boxtel 2026).</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spant de gemeente zich redelijkerwijs in tot afstemming met de betrokken buurgemeente over welke gemeente het project op haar volgordelijst plaatst en het prioriteringsverzoek indient.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Een kopie van de brief van de intaketafel dat het project voorstelbaar is bevonden, danwel een projectopdracht vastgesteld door het College van Burgemeester en Wethouders of ander bewijs dat het project wenselijk is bevonden door het College van Burgemeester en Wethouders.</text:p>
            </text:list-item>
            <text:list-item text:style-override="id1-3-2-4-97-5">
              <text:number>5.</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het door de gemeente aangewezen digitale kanaal (webformulier op de gemeentelijke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 </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onder andere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item text:style-override="id1-3-2-4-129-4">
              <text:number>–</text:number>
              <text:p text:style-name="al">Vermelding in door het college vastgestelde onderzoeken en/of memo's naar inbreidings- dan wel uitbreidingslocaties.</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Omgevingsvisie Boxtel en het Programma volkshuisvesting en wonen-welzijn-zorg 2023-2027.</text:p>
          <text:p text:style-name="al"/>
          <text:p text:style-name="al">Onder onwenselijke activiteiten vallen situaties zoals leegstand, hinderlijke activiteiten en maatschappelijk ongewenste activiteit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ext:span text:style-name="nadrukcur">tiebreaker</text:span>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toesturing van de uitslag van de volgordelijst (rangordebepaling en positie op de lijst) aan projectontwikkelaars van twee weken vóór de datum van indiening door de gemeente is afgestemd op de herovergingstermijn van artikel 13. Aanvragers hebben tien kalenderdagen na bekendmaking van de volgordelijst om een heroverwegingsverzoek in te dienen. De resterende dagen binnen de twee-wekentermijn bieden de gemeente de benodigde verwerkingstijd om eventuele correcties naar aanleiding van het overwegingsverzoek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procedure te creëren.</text:p>
          <text:p text:style-name="al"/>
          <text:p text:style-name="al">De heroverwegings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heroverwegingsverzoek in te dienen, zonder dat de procedure onnodig lang blokkerende werking heeft op de indiening bij de netbeheerder. </text:p>
          <text:p text:style-name="al"/>
          <text:p text:style-name="al">Het eerste lid introduceert een contractuele vervaltermijn voor het heroverwegingsverzoek bij de gemeente. Het recht op heroverweging bij de gemeente vervalt tien kalenderdagen na bekendmaking van de volgordelijst.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aanvragers nog de gelegenheid hebben gehad om een heroverwegingsverzoek in te dienen tegen de volgordelijst. Daarmee kunnen eventuele omissies worden hersteld, voordat er vervelende consequenties ontstaan. De gemeente volgt bij het indienen van de verzoeken de vastgestelde volgordelijst.</text:p>
        </text:section>
        <text:section text:name="bijlage_id1-3-2-5" text:style-name="bijlage">
          <text:p text:style-name="bijlage_top"/>
          <text:p text:style-name="hoofdstuk_kop"><text:span text:style-name="label">Bijlage</text:span> <text:span text:style-name="nr">2</text:span> Achtergrond opgave en proces ‘aanvraag prioriteit transportcapaciteit’</text:p>
          <text:p text:style-name="al"/>
          <text:p text:style-name="al">Netbeheerders beschikken momenteel over onvoldoende elektriciteitstransportcapaciteit om alle aanvragen voor nieuwe of zwaardere aansluitingen te kunnen honoreren. Dit heeft ingrijpende gevolgen voor ruimtelijke ontwikkelingen, waaronder woningbouwprojecten en maatschappelijke voorzieningen. Projecten die planologisch gereed zijn en waarvoor de benodigde procedures zijn doorlopen, kunnen niet altijd worden gerealiseerd omdat geen transportcapaciteit beschikbaar is. In verschillende regio's leidt dit tot aanzienlijke vertragingen en in sommige gevallen zelfs tot het stilvallen van ontwikkelingen. </text:p>
          <text:p text:style-name="al"/>
          <text:p text:style-name="al">Tegen deze achtergrond krijgen gemeenten een belangrijkere rol bij het tijdig veiligstellen van transportcapaciteit voor maatschappelijke opgaven. Daarbij gaat het onder meer om woningbouw en onderwijshuisvesting in de komende tien jaar. Door al in een vroeg stadium capaciteit aan te vragen, kunnen gemeenten beter anticiperen op toekomstige ontwikkelingen en wordt voorkomen dat maatschappelijk noodzakelijke projecten onnodig vertraging oplopen. </text:p>
          <text:p text:style-name="al"/>
          <text:p text:style-name="al">Tot voor kort hanteerden netbeheerders voor de toekenning van transportcapaciteit het principe van 'first come, first served', waarbij aanvragen werden behandeld op volgorde van binnenkomst. Dit systeem bood echter onvoldoende ruimte om projecten met een groot maatschappelijk belang prioriteit te geven. Om die reden heeft de Autoriteit Consument en Markt (ACM) op 2 december 2025 het Codebesluit prioriteringsruimte transportverzoeken vastgesteld. Op basis hiervan zijn netbeheerders in congestiegebieden verplicht af te wijken van het traditionele verdeelprincipe en transportcapaciteit toe te kennen volgens landelijk vastgestelde prioriteitsregels. Binnen de prioriteitscategorieën 2 en 3 blijft het uitgangspunt van 'first come, first served' wel van toepassing, waarbij de datum van de aanvraag bepalend blijft voor de onderlinge volgorde. </text:p>
          <text:p text:style-name="al"/>
          <text:p text:style-name="al">De Systeemcode Elektriciteit 2026 onderscheidt daarbij drie prioriteitscategorieën: </text:p>
          <text:list text:style-name="id1-3-2-5-10">
            <text:list-item text:style-override="id1-3-2-5-10-1">
              <text:number>1.</text:number>
              <text:p text:style-name="al">
              <text:span text:style-name="nadrukvet">Netcongestieverzachters</text:span>: partijen die direct bijdragen aan het vergroten van de beschikbare netcapaciteit; </text:p>
            </text:list-item>
            <text:list-item text:style-override="id1-3-2-5-10-2">
              <text:number>2.</text:number>
              <text:p text:style-name="al">
              <text:span text:style-name="nadrukvet">Veiligheid</text:span>: partijen waarvan het niet aansluiten een directe bedreiging vormt voor de nationale veiligheid of de volksgezondheid; </text:p>
            </text:list-item>
            <text:list-item text:style-override="id1-3-2-5-10-3">
              <text:number>3.</text:number>
              <text:p text:style-name="al">
              <text:span text:style-name="nadrukvet">Basisbehoeften</text:span>: partijen die voorzien in een eerste levensbehoefte, waaronder de woonbehoefte. </text:p>
            </text:list-item>
          </text:list>
          <text:p text:style-name="al">Om gemeenten in staat te stellen tijdig gebruik te maken van deze nieuwe mogelijkheden, wordt vanaf 1 oktober 2026 de werkwijze ‘Eerder aanvragen in het planproces’ geïntroduceerd. Deze werkwijze maakt het mogelijk om reeds in een vroeg stadium van de planvorming transportcapaciteit aan te vragen en te reserveren voor toekomstige ontwikkelingen. Hierdoor hoeft niet te worden gewacht totdat een initiatiefnemer of ontwikkelaar definitief betrokken is bij een project. Voor woningbouwprojecten biedt dit de mogelijkheid om eerder zekerheid te verkrijgen over de beschikbaarheid van transportcapaciteit en kan worden voorkomen dat projecten op een later moment alsnog vertraging oplopen door netcongestie. </text:p>
          <text:p text:style-name="al"/>
          <text:p text:style-name="al">De Vereniging van Nederlandse Gemeenten (VNG) heeft gemeenten daarom op 16 april 2026 opgeroepen om vóór 1 oktober 2026 beleidsregels vast te stellen, zodat aanvragen vanaf die datum direct kunnen worden ingediend. De voorliggende beleidsregels geven invulling aan deze oproep en vormen het juridisch kader waarbinnen de gemeente haar rol als aanvrager van transportcapaciteit uitoefent. </text:p>
          <text:p text:style-name="al"/>
          <text:p text:style-name="al">Omdat de beschikbare transportcapaciteit schaars is en niet alle projecten tegelijkertijd voor een aanvraag in aanmerking kunnen komen, is het noodzakelijk om vooraf duidelijk vast te leggen op welke wijze projecten worden beoordeeld, geselecteerd en geprioriteerd. Deze beleidsregels voorzien daarom in een transparant afwegingskader met objectieve en toetsbare criteria voor de beoordeling en onderlinge rangschikking van projecten. Hierdoor wordt voor initiatiefnemers, ontwikkelaars en andere belanghebbenden inzichtelijk op welke gronden de gemeente besluit voor welke projecten transportcapaciteit wordt aangevraagd. </text:p>
          <text:p text:style-name="al"/>
          <text:p text:style-name="al">Daarnaast beogen de beleidsregels te waarborgen dat schaarse capaciteit op een zorgvuldige, eerlijke en controleerbare wijze wordt verdeeld. Hiermee wordt niet alleen uitvoering gegeven aan de bevoegdheden die gemeenten op grond van de Systeemcode Elektriciteit 2026 krijgen, maar wordt ook aangesloten bij de uitgangspunten uit de Didam-arresten van de Hoge Raad. Deze jurisprudentie verlangt dat overheden bij de verdeling van schaarse publieke rechten, middelen of kansen handelen volgens de beginselen van transparantie, objectiviteit en gelijke behandeling. Door vooraf kenbare criteria vast te stellen en deze consequent toe te passen, wordt voldaan aan deze eisen en wordt het risico op willekeur of ongelijke behandeling geminimaliseer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xtel</text:p>
            </table:table-cell>
            <table:table-cell office:value-type="string" table:style-name="header.C">
              <text:p text:style-name="headerright"><text:span text:style-name="nr">Nr. 40693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3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3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oxtel</meta:user-defined>
    <meta:user-defined meta:name="OVERHEID.Informatietype/DC.type">officiële publicatie</meta:user-defined>
    <meta:user-defined meta:name="OVERHEIDop.Rubriek/DC.type">beleidsregel</meta:user-defined>
    <meta:user-defined meta:name="OVERHEID.Gemeente/DCTERMS.publisher">Boxtel</meta:user-defined>
    <meta:user-defined meta:name="OVERHEID.Gemeente/OVERHEID.authority">Boxtel</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1422481</meta:user-defined>
    <meta:user-defined meta:name="DCTERMS.alternative">Beleidsregels aanvraag prioriteit transportcapaciteit Boxtel 2026</meta:user-defined>
    <dc:language>nl</dc:language>
    <meta:user-defined meta:name="OVERHEIDop.locatietype/OVERHEIDop.gebiedsmarkering">Gemeente</meta:user-defined>
    <meta:user-defined meta:name="DC.title">Beleidsregels aanvraag prioriteit transportcapaciteit Boxtel 2026</meta:user-defined>
    <meta:user-defined meta:name="DCTERMS.W3CDTF/DCTERMS.available">2026-08-28</meta:user-defined>
    <meta:user-defined meta:name="DCTERMS.W3CDTF/OVERHEIDop.jaargang">2026</meta:user-defined>
    <meta:user-defined meta:name="OVERHEIDop.publicationIssue">406938</meta:user-defined>
    <meta:user-defined meta:name="OVERHEIDop.betreftRegeling">CVDR765921_1</meta:user-defined>
    <meta:user-defined meta:name="xs:date/OVERHEIDop.startdatum">2026-08-29</meta:user-defined>
    <meta:user-defined meta:name="OVERHEIDop.GmbID/DC.identifier">gmb-2026-406938</meta:user-defined>
    <meta:user-defined meta:name="OVERHEIDop.versieInformatie"/>
  </office:meta>
</office:document-meta>
</file>