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lofregeling gemeente Dront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1.</text:span> Begripsbepalingen</text:p>
            <text:list text:style-name="id1-3-2-2-1-2">
              <text:list-item text:style-override="id1-3-2-2-1-2-1">
                <text:number>1.</text:number>
                <text:p text:style-name="al">Werkgever: gemeente Dronten.</text:p>
              </text:list-item>
              <text:list-item text:style-override="id1-3-2-2-1-2-2">
                <text:number>2.</text:number>
                <text:p text:style-name="al">Cao: de collectieve arbeidsovereenkomst gemeenten.</text:p>
              </text:list-item>
              <text:list-item text:style-override="id1-3-2-2-1-2-3">
                <text:number>3.</text:number>
                <text:p text:style-name="al">Werknemer: iemand met een arbeidsovereenkomst met gemeente Dronten..</text:p>
              </text:list-item>
              <text:list-item text:style-override="id1-3-2-2-1-2-4">
                <text:number>4.</text:number>
                <text:p text:style-name="al">Leidinggevende: degene aan wie volgens de hiërarchie verantwoording verschuldigd is.</text:p>
              </text:list-item>
              <text:list-item text:style-override="id1-3-2-2-1-2-5">
                <text:number>5.</text:number>
                <text:p text:style-name="al">Bijzonder verlof: (deels) betaalde of onbetaalde uren vrij in verband met een gebeurtenis, vastgelegd in het cao Gemeenten, de wet.</text:p>
              </text:list-item>
            </text:list>
          </text:section>
          <text:section text:name="artikel_id1-3-2-2-2" text:style-name="artikel">
            <text:p text:style-name="artikel_kop_titel"><text:span text:style-name="artikel_kop_label"/> <text:span text:style-name="artikel_kop_nr">2.</text:span> Wet- en regelgeving </text:p>
            <text:p text:style-name="al">De kaders voor verlof worden bepaald door wet- en regelgeving en de cao Gemeenten. Alleen aanvullende lokale afspraken en uitgangspunten zijn in deze regeling beschreven.</text:p>
          </text:section>
          <text:section text:name="artikel_id1-3-2-2-3" text:style-name="artikel">
            <text:p text:style-name="artikel_kop_titel"><text:span text:style-name="artikel_kop_label"/> <text:span text:style-name="artikel_kop_nr">3.</text:span> Uitgangspunten </text:p>
            <text:p text:style-name="al">
            <text:span text:style-name="nadrukondlijn">Gezamenlijke verantwoordelijkheid </text:span>
          </text:p>
            <text:p text:style-name="al">Verlof opnemen is noodzakelijk om vitaal te blijven. Het opnemen van verlof wordt onderling in de teams en door leidinggevenden gestimuleerd. Het levert een belangrijke bijdrage aan gezonde arbeidsomstandigheden. De balans tussen het opnemen van verlof en de zorg voor een goede bezetting is een gezamenlijke verantwoordelijkheid. </text:p>
            <text:p text:style-name="al"/>
            <text:p text:style-name="al">
            <text:span text:style-name="nadrukondlijn">Overschot aan verlof </text:span>
          </text:p>
            <text:p text:style-name="al">Een overschot aan vakantie-uren is vanuit het oogpunt van goed werkgeverschap en financieel oogpunt onwenselijk. </text:p>
            <text:p text:style-name="al"/>
            <text:p text:style-name="al">
            <text:span text:style-name="nadrukondlijn">Integriteit </text:span>
          </text:p>
            <text:p text:style-name="al">De werknemer is zelf verantwoordelijk voor het goed bijhouden van zijn of haar verlof. De werknemer gaat hier integer mee om en zorgt dat het goed en eerlijk wordt geregistreerd. Voor het overzicht en het voeren van gesprekken over verlof(opname) heeft de leidinggevende inzicht in de verlofoverzichten van het team. Verval- en verjaartermijnen zijn zichtbaar in het verlofoverzicht. De werknemer is er zelf verantwoordelijk voor dat vakantie-uren tijdig worden opgenomen, of (als het mogelijk is) gespaard. Alleen in uitzonderlijke situaties kan anders worden afgesproken.</text:p>
          </text:section>
          <text:section text:name="artikel_id1-3-2-2-4" text:style-name="artikel">
            <text:p text:style-name="artikel_kop_titel"><text:span text:style-name="artikel_kop_label"/> <text:span text:style-name="artikel_kop_nr">4.</text:span> Bijzonder verlof </text:p>
            <text:p text:style-name="al">Er zijn diverse vormen van verlof bij wet (Wet arbeid en zorg (WaZo) en/ of cao Gemeenten geregeld. Bij recht op dit verlof bepalen werknemer en leidinggevende altijd in onderling overleg hoe de uitvoering zal plaatsvinden. Het gaat hier vaak om maatwerkafspraken.</text:p>
          </text:section>
          <text:section text:name="artikel_id1-3-2-2-5" text:style-name="artikel">
            <text:p text:style-name="artikel_kop_titel"><text:span text:style-name="artikel_kop_label"/> <text:span text:style-name="artikel_kop_nr">5.</text:span> Ruilen van feestdagen</text:p>
            <text:p text:style-name="al">In de cao is opgenomen dat onder voorwaarden de werknemer de tweede Paasdag en/of tweede Pinksterdag kunnen worden geruild met een andere feest- en/of herdenkingsdag die verband houdt met religie, culturele achtergrond, nationaliteit of levensovertuiging</text:p>
            <text:p text:style-name="al">De werknemer die hiervan gebruik wil maken, bespreekt dit met de leidinggevende. Bij de toekenning kan sprake zijn van maatwerk.</text:p>
          </text:section>
          <text:section text:name="artikel_id1-3-2-2-6" text:style-name="artikel">
            <text:p text:style-name="artikel_kop_titel"><text:span text:style-name="artikel_kop_label"/> <text:span text:style-name="artikel_kop_nr">6.</text:span> Verlof en verzuim</text:p>
            <text:p text:style-name="al">In het verzuimbeleid (verzuimwijzer) staan richtlijnen over verlof en ziekte. Verlof opnemen tijdens ziekteverzuim is mogelijk. Het re-integratieproces en de eventuele loonkorting worden gepauzeerd.</text:p>
          </text:section>
          <text:section text:name="artikel_id1-3-2-2-7" text:style-name="artikel">
            <text:p text:style-name="artikel_kop_titel"><text:span text:style-name="artikel_kop_label"/> <text:span text:style-name="artikel_kop_nr">7.</text:span> Bezoek arts </text:p>
            <text:p text:style-name="al">Uren die nodig zijn voor het bezoeken van een (tand-)arts of een andere (para)medicus tellen niet als gewerkte uren dan wel ziekte-uren. Mocht een onevenredig deel van het verlof nodig zijn voor bovenstaande bezoeken, dan kunnen met de leidinggevende maatwerkafspraken worden gemaakt.</text:p>
          </text:section>
          <text:section text:name="artikel_id1-3-2-2-8" text:style-name="artikel">
            <text:p text:style-name="artikel_kop_titel"><text:span text:style-name="artikel_kop_label"/> <text:span text:style-name="artikel_kop_nr">8.</text:span> Aanvragen van verlof</text:p>
            <text:list text:style-name="id1-3-2-2-8-2">
              <text:list-item text:style-override="id1-3-2-2-8-2-1">
                <text:number>1.</text:number>
                <text:p text:style-name="al">Verlof wordt vooraf door de werknemer geregistreerd en aangevraagd via het systeem voor e-HRM.</text:p>
              </text:list-item>
              <text:list-item text:style-override="id1-3-2-2-8-2-2">
                <text:number>2.</text:number>
                <text:p text:style-name="al">Verlof wordt verleend, tenzij zwaarwegende belangen van de organisatie dit verhinderen. Dit beoordeelt de leidinggevende.</text:p>
              </text:list-item>
              <text:list-item text:style-override="id1-3-2-2-8-2-3">
                <text:number>3.</text:number>
                <text:p text:style-name="al">Bij opname van verlof geldt het feitelijk op die dag te werken uren. Per week wordt dus maximaal de formele arbeidsduur opgenomen.</text:p>
              </text:list-item>
              <text:list-item text:style-override="id1-3-2-2-8-2-4">
                <text:number>4.</text:number>
                <text:p text:style-name="al">Wettelijk verlof wordt zoveel als mogelijk opgenomen in het lopende jaar.</text:p>
              </text:list-item>
            </text:list>
            <text:p text:style-name="al"/>
          </text:section>
          <text:section text:name="paragraaf_id1-3-2-2-9" text:style-name="paragraaf">
            <text:p text:style-name="paragraaf_kop"><text:span text:style-name="label"/> <text:span text:style-name="nr"/> SLOTBEPALINGEN</text:p>
            <text:section text:name="structuurtekst_id1-3-2-2-9-2" text:style-name="structuurtekst">
              <text:p text:style-name="al"/>
            </text:section>
          </text:section>
          <text:section text:name="artikel_id1-3-2-2-10" text:style-name="artikel">
            <text:p text:style-name="artikel_kop_titel"><text:span text:style-name="artikel_kop_label"/> <text:span text:style-name="artikel_kop_nr"/> Hardheidsclausule</text:p>
            <text:p text:style-name="al">Daar waar de regeling niet duidelijk is, of leidt tot onbillijkheid, kan de directie aanvullende of afwijkende afspraken maken.</text:p>
          </text:section>
          <text:section text:name="artikel_id1-3-2-2-11" text:style-name="artikel">
            <text:p text:style-name="artikel_kop_titel"><text:span text:style-name="artikel_kop_label"/> <text:span text:style-name="artikel_kop_nr"/> Citeertitel en inwerkingtreding</text:p>
            <text:p text:style-name="al">1. De Verlofregeling gemeente Dronten 2022 wordt ingetrokken.</text:p>
            <text:p text:style-name="al">2. Deze regeling treedt in werking op 1 januari 2026.</text:p>
            <text:p text:style-name="al">3. Deze regeling wordt aangehaald als Verlofregeling gemeente Dronten. </text:p>
            <text:p text:style-name="al"/>
            <text:p text:style-name="al"/>
          </text:section>
        </text:section>
        <text:section text:name="regeling-sluiting_id1-3-2-3" text:style-name="regeling-sluiting">
          <text:section text:name="ondertekening_id1-3-2-3-1">
            <text:p><text:span text:style-name="functie">Aldus vastgesteld te Dronten op 25 augustus 2026 </text:span></text:p>
          </text:section>
          <text:section text:name="ondertekening_id1-3-2-3-2">
            <text:p><text:span text:style-name="functie"/></text:p>
            <text:p><text:span text:style-name="functie"/></text:p>
            <text:p><text:span text:style-name="functie">Het college,</text:span></text:p>
          </text:section>
          <text:section text:name="ondertekening_id1-3-2-3-3">
            <text:p><text:span text:style-name="functie"/></text:p>
            <text:p><text:span text:style-name="functie"/></text:p>
            <text:p><text:span text:style-name="functie">De Secretaris, </text:span></text:p>
            <text:p><text:span text:style-name="functie">R. Hammenga MA</text:span></text:p>
          </text:section>
          <text:section text:name="ondertekening_id1-3-2-3-4">
            <text:p><text:span text:style-name="functie"/></text:p>
            <text:p><text:span text:style-name="functie"/></text:p>
            <text:p><text:span text:style-name="functie">De Burgemeester,</text:span></text:p>
            <text:p><text:span text:style-name="functie">drs. J.P. Gebb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693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3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3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ronten</meta:user-defined>
    <meta:user-defined meta:name="OVERHEID.Informatietype/DC.type">officiële publicatie</meta:user-defined>
    <meta:user-defined meta:name="OVERHEIDop.Rubriek/DC.type">ander besluit van algemene strekking</meta:user-defined>
    <meta:user-defined meta:name="OVERHEID.Gemeente/DCTERMS.publisher">Dronten</meta:user-defined>
    <meta:user-defined meta:name="OVERHEID.Gemeente/OVERHEID.authority">Dronten</meta:user-defined>
    <meta:user-defined meta:name="OVERHEID.TaxonomieBeleidsagendaDecentraal/OVERHEID.category">Bestuur | Organisatie en beleid</meta:user-defined>
    <meta:user-defined meta:name="DC.source">N.v.t.</meta:user-defined>
    <meta:user-defined meta:name="DCTERMS.alternative">Verlofregeling gemeente Dronten</meta:user-defined>
    <dc:language>nl</dc:language>
    <meta:user-defined meta:name="OVERHEIDop.locatietype/OVERHEIDop.gebiedsmarkering">Gemeente</meta:user-defined>
    <meta:user-defined meta:name="DC.title">Verlofregeling gemeente Dronten</meta:user-defined>
    <meta:user-defined meta:name="DCTERMS.W3CDTF/DCTERMS.available">2026-08-28</meta:user-defined>
    <meta:user-defined meta:name="DCTERMS.W3CDTF/OVERHEIDop.jaargang">2026</meta:user-defined>
    <meta:user-defined meta:name="OVERHEIDop.publicationIssue">406936</meta:user-defined>
    <meta:user-defined meta:name="OVERHEIDop.betreftRegeling">CVDR765920_1</meta:user-defined>
    <meta:user-defined meta:name="OVERHEIDop.GmbID/DC.identifier">gmb-2026-406936</meta:user-defined>
    <meta:user-defined meta:name="xs:date/OVERHEIDop.startdatum">2026-08-29</meta:user-defined>
    <meta:user-defined meta:name="OVERHEIDop.versieInformatie"/>
  </office:meta>
</office:document-meta>
</file>