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Roelof Hartstraat 36-3 1071VK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dakterras en het veranderen van de bergingen op de vierde verdieping met bestemming daarvan tot twee zelfstandige woningen</text:p>
            <text:p text:style-name="common-al">Zaakadres: Roelof Hartstraat 36-3 1071VK Amsterdam</text:p>
            <text:p text:style-name="common-al">Datum ontvangst: 18-06-2026</text:p>
            <text:p text:style-name="common-al">Zaaknummer: Z2026-027015</text:p>
            <text:p text:style-name="common-al">DSO-nummer: 2026061801191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6922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92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92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7015</meta:user-defined>
    <meta:user-defined meta:name="DCTERMS.abstract">realiseren van een dakterras en het veranderen van de bergingen op de vierde verdieping met bestemming daarvan tot twee zelfstandige woning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Roelof Hartstraat 36-3 1071VK Amsterdam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922</meta:user-defined>
    <meta:user-defined meta:name="OVERHEIDop.GmbID/DC.identifier">gmb-2026-406922</meta:user-defined>
    <meta:user-defined meta:name="OVERHEIDop.versieInformatie"/>
  </office:meta>
</office:document-meta>
</file>