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6347, Humboldtstraat 4 5621A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6347 </text:p>
            <text:p text:style-name="common-al"> Omschrijving: renovatie proefwon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Humboldtstraat 4 5621AC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692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2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2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347</meta:user-defined>
    <meta:user-defined meta:name="DCTERMS.abstract">renovatie proef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6347, Humboldtstraat 4 5621AC Ein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21</meta:user-defined>
    <meta:user-defined meta:name="OVERHEIDop.GmbID/DC.identifier">gmb-2026-406921</meta:user-defined>
    <meta:user-defined meta:name="OVERHEIDop.versieInformatie"/>
  </office:meta>
</office:document-meta>
</file>