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braham Kuyperplein 12 1067D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Energieopslag - Thuisbatterij</text:p>
            <text:p text:style-name="common-al">Zaakadres: Abraham Kuyperplein 12 1067DE Amsterdam</text:p>
            <text:p text:style-name="common-al">Datum ontvangst: 07-08-2026</text:p>
            <text:p text:style-name="common-al">Zaaknummer: Z2026-035241</text:p>
            <text:p text:style-name="common-al">DSO-nummer: 202608070057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91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241</meta:user-defined>
    <meta:user-defined meta:name="DCTERMS.abstract">Energieopslag - Thuisbatterij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braham Kuyperplein 12 1067DE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16</meta:user-defined>
    <meta:user-defined meta:name="OVERHEIDop.GmbID/DC.identifier">gmb-2026-406916</meta:user-defined>
    <meta:user-defined meta:name="OVERHEIDop.versieInformatie"/>
  </office:meta>
</office:document-meta>
</file>