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Achterweg 4, 3248AA Meliss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6 augustus 2026 een besluit genomen op de aanvraag met zaaknummer Z2026-01107 voor een omgevingsvergunning betreffende het bouwen van loodsen op locatie Achterweg 4, 3248AA Melissant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40691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07</meta:user-defined>
    <dc:language>nl</dc:language>
    <meta:user-defined meta:name="OVERHEIDop.locatietype/OVERHEIDop.gebiedsmarkering">Vlak</meta:user-defined>
    <meta:user-defined meta:name="DC.title">Kennisgeving besluit op aanvraag omgevingsvergunning Achterweg 4, 3248AA Melissan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12</meta:user-defined>
    <meta:user-defined meta:name="OVERHEIDop.GmbID/DC.identifier">gmb-2026-406912</meta:user-defined>
    <meta:user-defined meta:name="OVERHEIDop.versieInformatie"/>
  </office:meta>
</office:document-meta>
</file>