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dmiraal De Ruijterweg 157-H 1056G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hoofddraagconstructie en diverse interne aanpassingen op de begane grond</text:p>
            <text:p text:style-name="common-al">Zaakadres: Admiraal De Ruijterweg 157-H 1056GB Amsterdam</text:p>
            <text:p text:style-name="common-al">Datum ontvangst: 10-07-2026</text:p>
            <text:p text:style-name="common-al">Zaaknummer: Z2026-030635</text:p>
            <text:p text:style-name="common-al">DSO-nummer: 20260710015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90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635</meta:user-defined>
    <meta:user-defined meta:name="DCTERMS.abstract">Wijzigen van de hoofddraagconstructie en diverse interne aanpassingen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dmiraal De Ruijterweg 157-H 1056GB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05</meta:user-defined>
    <meta:user-defined meta:name="OVERHEIDop.GmbID/DC.identifier">gmb-2026-406905</meta:user-defined>
    <meta:user-defined meta:name="OVERHEIDop.versieInformatie"/>
  </office:meta>
</office:document-meta>
</file>