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Daelwijckstraat 15 1384CC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</text:p>
            <text:p text:style-name="common-al">Besluit: vergunningsvrij</text:p>
            <text:p text:style-name="common-al">Besluit verzonden op: 26-08-2026</text:p>
            <text:p text:style-name="common-al">Zaakadres: Daelwijckstraat 15 1384CC Weesp</text:p>
            <text:p text:style-name="common-al">Zaaknummer: Z2026-031284</text:p>
            <text:p text:style-name="common-al">DSO-nummer: 20260709009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31284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9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284</meta:user-defined>
    <meta:user-defined meta:name="DCTERMS.abstract">realiseren van een uit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Daelwijckstraat 15 1384CC Wees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00</meta:user-defined>
    <meta:user-defined meta:name="OVERHEIDop.GmbID/DC.identifier">gmb-2026-406900</meta:user-defined>
    <meta:user-defined meta:name="OVERHEIDop.versieInformatie"/>
  </office:meta>
</office:document-meta>
</file>