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duurzamen van de voorgevel en het verplaatsen van de hoofdentree aan de Plutoweg 13, 8938 AC Leeuwarden (OV-2026-039311)</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verduurzamen van de voorgevel en het verplaatsen van de hoofdentree aan de Plutoweg 13, 8938 AC Leeuwarden. Bij ons geregistreerd onder kenmerk: OV-2026-039311. De verzenddatum van de omgevingsvergunning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86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6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6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11</meta:user-defined>
    <dc:language>nl</dc:language>
    <meta:user-defined meta:name="OVERHEIDop.locatietype/OVERHEIDop.gebiedsmarkering">Punt</meta:user-defined>
    <meta:user-defined meta:name="DC.title">Verleende omgevingsvergunning voor het verduurzamen van de voorgevel en het verplaatsen van de hoofdentree aan de Plutoweg 13, 8938 AC Leeuwarden (OV-2026-039311)</meta:user-defined>
    <meta:user-defined meta:name="DCTERMS.W3CDTF/DCTERMS.available">2026-08-28</meta:user-defined>
    <meta:user-defined meta:name="DCTERMS.W3CDTF/OVERHEIDop.jaargang">2026</meta:user-defined>
    <meta:user-defined meta:name="OVERHEIDop.publicationIssue">406863</meta:user-defined>
    <meta:user-defined meta:name="OVERHEIDop.GmbID/DC.identifier">gmb-2026-406863</meta:user-defined>
    <meta:user-defined meta:name="OVERHEIDop.versieInformatie"/>
  </office:meta>
</office:document-meta>
</file>