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van de omgevingsvergunning voor het uitbreiden en verbouwen van een woning aan Korenbloemlaan 26 5513AV Wintelre</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6-08-2026 een vergunning ingetrokken. De gemeente trekt hiermee de toestemming in voor het uitbreiden en verbouwen van een woning aan Korenbloemlaan 26 5513AV Wintelre. Het kenmerk van de gemeente voor deze zaak is 07709072.</text:p>
            <text:p text:style-name="common-al">
            <text:span text:style-name="nadrukvet">Waarom publiceert de gemeente dit bericht?</text:span>
          </text:p>
            <text:p text:style-name="common-al">Met dit bericht laat de gemeente u weten dat een vergunning is ingetrokken.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kempengemeenten.nl of tussen 08.30 en 12.30 uur via telefoonnummer 088-4970939).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kempengemeenten.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40684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4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4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7709072</meta:user-defined>
    <meta:user-defined meta:name="DCTERMS.abstract">Intrekken van de omgevingsvergunning voor het uitbreiden en verbouwen van een woning</meta:user-defined>
    <dc:language>nl</dc:language>
    <meta:user-defined meta:name="OVERHEIDop.locatietype/OVERHEIDop.gebiedsmarkering">Vlak</meta:user-defined>
    <meta:user-defined meta:name="DC.title">Intrekken van de omgevingsvergunning voor het uitbreiden en verbouwen van een woning aan Korenbloemlaan 26 5513AV Wintelre</meta:user-defined>
    <meta:user-defined meta:name="DCTERMS.W3CDTF/DCTERMS.available">2026-08-28</meta:user-defined>
    <meta:user-defined meta:name="DCTERMS.W3CDTF/OVERHEIDop.jaargang">2026</meta:user-defined>
    <meta:user-defined meta:name="OVERHEIDop.publicationIssue">406847</meta:user-defined>
    <meta:user-defined meta:name="OVERHEIDop.GmbID/DC.identifier">gmb-2026-406847</meta:user-defined>
    <meta:user-defined meta:name="OVERHEIDop.versieInformatie"/>
  </office:meta>
</office:document-meta>
</file>