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Ringdijk 2-H 1097A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anderen van het pand en het vernieuwen van gevels</text:p>
            <text:p text:style-name="common-al">Besluit: verleend</text:p>
            <text:p text:style-name="common-al">Besluit verzonden op: 28-04-2025</text:p>
            <text:p text:style-name="common-al">Zaakadres: Ringdijk 2-H 1097AA Amsterdam</text:p>
            <text:p text:style-name="common-al">Zaaknummer: Z2025-000221</text:p>
            <text:p text:style-name="common-al">DSO-nummer: 2025010500055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5-000221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8-04-2025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6846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84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84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5-000221</meta:user-defined>
    <meta:user-defined meta:name="DCTERMS.abstract">veranderen van het pand en het vernieuwen van gevels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Ringdijk 2-H 1097AA Amsterd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846</meta:user-defined>
    <meta:user-defined meta:name="OVERHEIDop.GmbID/DC.identifier">gmb-2026-406846</meta:user-defined>
    <meta:user-defined meta:name="OVERHEIDop.versieInformatie"/>
  </office:meta>
</office:document-meta>
</file>