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Borneosteiger 1 1019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opslagruimte voor de horeca op de steiger</text:p>
            <text:p text:style-name="common-al">Besluit: geweigerd</text:p>
            <text:p text:style-name="common-al">Besluit verzonden op: 23-09-2025</text:p>
            <text:p text:style-name="common-al">Zaakadres: Borneosteiger 1 1019KM Amsterdam</text:p>
            <text:p text:style-name="common-al">Zaaknummer: Z2024-022692</text:p>
            <text:p text:style-name="common-al">DSO-nummer: 20240806001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4-02269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9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8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22692</meta:user-defined>
    <meta:user-defined meta:name="DCTERMS.abstract">realiseren van een opslagruimte voor de horeca op de steig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Borneosteiger 1 1019KM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38</meta:user-defined>
    <meta:user-defined meta:name="OVERHEIDop.GmbID/DC.identifier">gmb-2026-406838</meta:user-defined>
    <meta:user-defined meta:name="OVERHEIDop.versieInformatie"/>
  </office:meta>
</office:document-meta>
</file>