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6">
      <text:list-level-style-bullet text:bullet-char="•" text:level="1">
        <style:list-level-properties text:min-label-width="10mm"/>
      </text:list-level-style-bullet>
    </text:list-style>
    <text:list-style style:name="id1-3-2-2-9-6-1">
      <text:list-level-style-bullet text:bullet-char="•" text:level="1">
        <style:list-level-properties text:min-label-width="10mm"/>
      </text:list-level-style-bullet>
    </text:list-style>
    <text:list-style style:name="id1-3-2-2-9-6-2">
      <text:list-level-style-bullet text:bullet-char="•" text:level="1">
        <style:list-level-properties text:min-label-width="10mm"/>
      </text:list-level-style-bullet>
    </text:list-style>
    <text:list-style style:name="id1-3-2-2-9-6-3">
      <text:list-level-style-bullet text:bullet-char="•" text:level="1">
        <style:list-level-properties text:min-label-width="10mm"/>
      </text:list-level-style-bullet>
    </text:list-style>
    <text:list-style style:name="id1-3-2-2-9-6-4">
      <text:list-level-style-bullet text:bullet-char="•" text:level="1">
        <style:list-level-properties text:min-label-width="10mm"/>
      </text:list-level-style-bullet>
    </text:list-style>
    <text:list-style style:name="id1-3-2-2-9-6-5">
      <text:list-level-style-bullet text:bullet-char="•" text:level="1">
        <style:list-level-properties text:min-label-width="10mm"/>
      </text:list-level-style-bullet>
    </text:list-style>
    <text:list-style style:name="id1-3-2-2-9-6-6">
      <text:list-level-style-bullet text:bullet-char="•" text:level="1">
        <style:list-level-properties text:min-label-width="10mm"/>
      </text:list-level-style-bullet>
    </text:list-style>
    <style:style style:family="table-column" style:parent-style-name="colspec" style:name="id1-3-2-2-9-18-1-1">
      <style:table-column-properties/>
    </style:style>
    <style:style style:family="table-column" style:parent-style-name="colspec" style:name="id1-3-2-2-9-18-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bullet text:bullet-char="-" text:level="1">
        <style:list-level-properties text:min-label-width="10mm"/>
      </text:list-level-style-bullet>
    </text:list-style>
    <text:list-style style:name="id1-3-2-4-98-1">
      <text:list-level-style-bullet text:bullet-char="-" text:level="1">
        <style:list-level-properties text:min-label-width="10mm"/>
      </text:list-level-style-bullet>
    </text:list-style>
    <text:list-style style:name="id1-3-2-4-98-2">
      <text:list-level-style-bullet text:bullet-char="-" text:level="1">
        <style:list-level-properties text:min-label-width="10mm"/>
      </text:list-level-style-bullet>
    </text:list-style>
    <text:list-style style:name="id1-3-2-4-98-3">
      <text:list-level-style-bullet text:bullet-char="-" text:level="1">
        <style:list-level-properties text:min-label-width="10mm"/>
      </text:list-level-style-bullet>
    </text:list-style>
    <text:list-style style:name="id1-3-2-4-98-4">
      <text:list-level-style-bullet text:bullet-char="-" text:level="1">
        <style:list-level-properties text:min-label-width="10mm"/>
      </text:list-level-style-bullet>
    </text:list-style>
    <text:list-style style:name="id1-3-2-4-98-4-3">
      <text:list-level-style-bullet text:bullet-char="•" text:level="1">
        <style:list-level-properties text:min-label-width="10mm"/>
      </text:list-level-style-bullet>
    </text:list-style>
    <text:list-style style:name="id1-3-2-4-98-4-3-1">
      <text:list-level-style-bullet text:bullet-char="•" text:level="1">
        <style:list-level-properties text:min-label-width="10mm"/>
      </text:list-level-style-bullet>
    </text:list-style>
    <text:list-style style:name="id1-3-2-4-98-4-3-2">
      <text:list-level-style-bullet text:bullet-char="•" text:level="1">
        <style:list-level-properties text:min-label-width="10mm"/>
      </text:list-level-style-bullet>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7">
      <text:list-level-style-bullet text:bullet-char="•" text:level="1">
        <style:list-level-properties text:min-label-width="10mm"/>
      </text:list-level-style-bullet>
    </text:list-style>
    <text:list-style style:name="id1-3-2-4-127-1">
      <text:list-level-style-bullet text:bullet-char="•" text:level="1">
        <style:list-level-properties text:min-label-width="10mm"/>
      </text:list-level-style-bullet>
    </text:list-style>
    <text:list-style style:name="id1-3-2-4-127-2">
      <text:list-level-style-bullet text:bullet-char="•" text:level="1">
        <style:list-level-properties text:min-label-width="10mm"/>
      </text:list-level-style-bullet>
    </text:list-style>
    <text:list-style style:name="id1-3-2-4-127-3">
      <text:list-level-style-bullet text:bullet-char="•" text:level="1">
        <style:list-level-properties text:min-label-width="10mm"/>
      </text:list-level-style-bullet>
    </text:list-style>
    <text:list-style style:name="id1-3-2-4-127-4">
      <text:list-level-style-bullet text:bullet-char="•" text:level="1">
        <style:list-level-properties text:min-label-width="10mm"/>
      </text:list-level-style-bullet>
    </text:list-style>
    <text:list-style style:name="id1-3-2-4-127-5">
      <text:list-level-style-bullet text:bullet-char="•" text:level="1">
        <style:list-level-properties text:min-label-width="10mm"/>
      </text:list-level-style-bullet>
    </text:list-style>
    <text:list-style style:name="id1-3-2-4-127-6">
      <text:list-level-style-bullet text:bullet-char="•" text:level="1">
        <style:list-level-properties text:min-label-width="10mm"/>
      </text:list-level-style-bullet>
    </text:list-style>
    <text:list-style style:name="id1-3-2-4-144">
      <text:list-level-style-bullet text:bullet-char="•" text:level="1">
        <style:list-level-properties text:min-label-width="10mm"/>
      </text:list-level-style-bullet>
    </text:list-style>
    <text:list-style style:name="id1-3-2-4-144-1">
      <text:list-level-style-bullet text:bullet-char="•" text:level="1">
        <style:list-level-properties text:min-label-width="10mm"/>
      </text:list-level-style-bullet>
    </text:list-style>
    <text:list-style style:name="id1-3-2-4-144-2">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 gemeente Enschede 2026 </text:p>
      <text:section text:name="regeling_id1-3-2" text:style-name="regeling">
        <text:section text:name="aanhef_id1-3-2-1" text:style-name="aanhef">
          <text:section text:name="preambule_id1-3-2-1-1" text:style-name="preambule">
            <text:p text:style-name="al">Het college van burgemeester en wethouders van de Gemeente Enschede, 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Beleidsregels aanvraag prioriteit transportcapaciteit woningbouw en onderwijshuisvestingsprojecten Gemeente Enschede 202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Enschede;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formulier: Aanmeldingsformulier vervroegd aanvragen Gemeente Enschede; </text:p>
              </text:list-item>
              <text:list-item text:style-override="id1-3-2-2-1-3-7">
                <text:number>-</text:number>
                <text:p text:style-name="al">netbeheerder: distributiesysteembeheerder als bedoeld in artikel 1.1 van de Energiewet die het distributiesysteem voor elektriciteit beheert in het congestiegebied;</text:p>
              </text:list-item>
              <text:list-item text:style-override="id1-3-2-2-1-3-8">
                <text:number>-</text:number>
                <text:p text:style-name="al">onderwijs: voor zover voor dat type onderwijs is voldaan aan de voorwaarden als genoemd in bijlage 3, tabel 3, categorie 3 functie onderwijs van het prioriteringskader van de Systeemcode Elektriciteit 2026; </text:p>
              </text:list-item>
              <text:list-item text:style-override="id1-3-2-2-1-3-9">
                <text:number>-</text:number>
                <text:p text:style-name="al">project: realisatie van een basisbehoefte, zijnde de functies onderwijs en woonbehoefte als bedoeld in tabel 3 van bijlage 3 van de Systeemcode Elektriciteit 2026; </text:p>
              </text:list-item>
              <text:list-item text:style-override="id1-3-2-2-1-3-10">
                <text:number>-</text:number>
                <text:p text:style-name="al">projectlocatie: locatie waar het project zal worden ontwikkeld; </text:p>
              </text:list-item>
              <text:list-item text:style-override="id1-3-2-2-1-3-11">
                <text:number>-</text:number>
                <text:p text:style-name="al">projectontwikkelaar: een rechtspersoon, stichting, vereniging of natuurlijke persoon die een project realiseert of initieert; </text:p>
              </text:list-item>
              <text:list-item text:style-override="id1-3-2-2-1-3-12">
                <text:number>-</text:number>
                <text:p text:style-name="al">prioriteringsverzoek: verzoek om prioriteit bij de toewijzing van transportcapaciteit als bedoeld in artikel 7.21 van de Systeemcode Elektriciteit 2026;</text:p>
              </text:list-item>
              <text:list-item text:style-override="id1-3-2-2-1-3-13">
                <text:number>-</text:number>
                <text:p text:style-name="al">projectdossier: geheel van documenten ter onderbouwing van een prioriteringsverzoek en transportverzoek;</text:p>
              </text:list-item>
              <text:list-item text:style-override="id1-3-2-2-1-3-14">
                <text:number>-</text:number>
                <text:p text:style-name="al">transportcapaciteit: capaciteit voor het transport van elektriciteit op het distributienet;</text:p>
              </text:list-item>
              <text:list-item text:style-override="id1-3-2-2-1-3-15">
                <text:number>-</text:number>
                <text:p text:style-name="al">transportverzoek: verzoek tot het verzorgen van transport van elektriciteit als bedoeld in artikel 3.46, eerste lid, van de Energiewet;</text:p>
              </text:list-item>
              <text:list-item text:style-override="id1-3-2-2-1-3-16">
                <text:number>-</text:number>
                <text:p text:style-name="al">volgordelijst: de door de gemeente vastgestelde rangordelijst van onderwijs e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onderwijs in congestiegebieden, voor zover voor dat type onderwijs is voldaan aan de voorwaarden als genoemd in categorie 3 van het prioriteringskader van de Systeemcode Elektriciteit 2026;</text:p>
              </text:list-item>
              <text:list-item text:style-override="id1-3-2-2-3-3-3">
                <text:number>c.</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4">
                <text:number>d.</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5">
                <text:number>e.</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6">
                <text:number>f.</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de gemeentelijke website en/of social media en/of het beschikbaar stellen van het aanvraagformulier.</text:p>
              </text:list-item>
              <text:list-item text:style-override="id1-3-2-2-5-3">
                <text:number>2.</text:number>
                <text:p text:style-name="al">Het in het eerste lid bedoelde verzoek kan worden ingediend tot en met maandag 7 september 2026 tot 12 uur.</text:p>
              </text:list-item>
              <text:list-item text:style-override="id1-3-2-2-5-4">
                <text:number>3.</text:number>
                <text:p text:style-name="al">Opname van een project op de volgordelijst resulteert enkel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item text:style-override="id1-3-2-2-5-5">
                <text:number>4.</text:number>
                <text:p text:style-name="al">De gemeente heeft zich van de inspanningsverplichting gekweten op het moment dat de aanvragen als bedoeld in art. 7.21 Systeemcode Elektriciteit 2026 bij de netbeheerder zijn ingediend.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projectdossier van een project bij een verzoek tot opname op de volgordelijst. Dit projectdossier levert hij aan via een email naar <text:a xlink:href="mailto:aanvragenprioriteit@enschede.nl" xlink:type="simple">aanvragenprioriteit@enschede.nl</text:a>. Bij deze aanvraag dient hij ook een volledig ingevuld formulier in. Dit formulier is te vinden op de website van gemeente Enschede en kan ook aangevraagd worden via hetzelfde mailadres. </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in beginsel niet in behandeling genomen, tenzij de projectontwikkelaar na kennisgeving van de gemeente dat het verzoek onvolledig is, alsnog het verzoek volledig aanvult binnen 1 dag. </text:p>
              </text:list-item>
              <text:list-item text:style-override="id1-3-2-2-6-5">
                <text:number>4.</text:number>
                <text:p text:style-name="al">Toewijzing op de volgordelijst is project en projectlocatie gebonden. Een verkregen toewijzing is niet overdraagbaar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 of onderwijs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kopie van de verklaring van de projectontwikkelaar dat het projectformulier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p text:style-name="al">In aanvulling hierop, bevat de bestuursverklaring voor de functie woonbehoefte als bedoeld in tabel 3 van bijlage 3:</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0: onderwijshuisvestingsprojecten opgenomen in Integraal huisvestingsplan scholen</text:span>
          </text:p>
            <text:p text:style-name="al">Er wordt hogere prioriteit gegeven aan projecten met de functie onderwijshuisvesting die reeds zijn opgenomen in het Integraal Huisvestingsplan van de gemeente Enschede. Het gaat hier om projecten voor de uitbreiding en/of vervanging van bestaande scholen waarvan de realisatiedatum voor 1 oktober 2036 ligt. Ook bij nieuwbouwprojecten waarin scholen worden gecombineerd met woningbouw, wordt het nieuwbouwproject voor een school een trede hoger op de volgordelijst geplaatst dan het bijbehorende woningbouwproject. Vanuit haar verantwoordelijkheid voor de onderwijshuisvesting heeft de gemeente met schoolbesturen afspraken gemaakt over deze huisvesting. Onderwijshuisvesting wordt beschouwd als essentiële maatschappelijke infrastructuur vanwege haar bijdrage aan:</text:p>
            <text:list text:style-name="id1-3-2-2-9-6">
              <text:list-item text:style-override="id1-3-2-2-9-6-1">
                <text:number>•</text:number>
                <text:p text:style-name="al">de uitvoering van de gemeentelijke zorgplicht voor onderwijshuisvesting;</text:p>
              </text:list-item>
              <text:list-item text:style-override="id1-3-2-2-9-6-2">
                <text:number>•</text:number>
                <text:p text:style-name="al">bereikbare onderwijsvoorzieningen voor inwoners;</text:p>
              </text:list-item>
              <text:list-item text:style-override="id1-3-2-2-9-6-3">
                <text:number>•</text:number>
                <text:p text:style-name="al">kansengelijkheid en talentontwikkeling;</text:p>
              </text:list-item>
              <text:list-item text:style-override="id1-3-2-2-9-6-4">
                <text:number>•</text:number>
                <text:p text:style-name="al">gezondheid, ontmoeting en sociale samenhang;</text:p>
              </text:list-item>
              <text:list-item text:style-override="id1-3-2-2-9-6-5">
                <text:number>•</text:number>
                <text:p text:style-name="al">het functioneren van bestaande woongebieden;</text:p>
              </text:list-item>
              <text:list-item text:style-override="id1-3-2-2-9-6-6">
                <text:number>•</text:number>
                <text:p text:style-name="al">de ontwikkeling van nieuwe woongebieden en complete buurten.</text:p>
              </text:list-item>
            </text:list>
            <text:p text:style-name="al">Een aantal stadsdelen kent reeds een tekort aan onderwijslocaties. De in het Integraal Huisvestingsplan Onderwijs (IHP) opgenomen projecten zijn noodzakelijk om deze knelpunten op te lossen en uitvoering te geven aan de wettelijke verantwoordelijkheid van de gemeente voor adequate onderwijshuisvesting.</text:p>
            <text:p text:style-name="al">De projecten binnen het IHP vormen bovendien een samenhangend geheel van nieuwbouw, vervangende huisvesting, verplaatsingen en samenvoegingen van onderwijsvoorzieningen. Vertraging van één project kan daardoor gevolgen hebben voor meerdere onderwijslocaties en voor de beschikbaarheid en bereikbaarheid van onderwijs in verschillende delen van de stad.</text:p>
            <text:p text:style-name="al">Het college acht de gevolgen van prioritering aanvaardbaar omdat het aantal betrokken onderwijsprojecten beperkt is en de daarvoor benodigde transportcapaciteit relatief gering is in verhouding tot de totale capaciteit die benodigd is voor woningbouwontwikkelingen. De impact op de beschikbare netcapaciteit is daardoor beperkt, terwijl het uitblijven van tijdige realisatie aanzienlijke maatschappelijke gevolgen kan hebben. De prioritering wordt daarom proportioneel geacht.</text:p>
            <text:p text:style-name="al"/>
            <text:p text:style-name="al">Het college beoogt hiermee geen generieke voorrangspositie van onderwijshuisvesting ten opzichte van woningbouw te creëren. De prioritering is gebaseerd op de specifieke omstandigheden van de betrokken projecten, de beperkte benodigde transportcapaciteit, de bestaande lokale capaciteitsknelpunten in de onderwijshuisvesting en de samenhang met de uitvoering van het vastgestelde Integraal Huisvestingsplan. In dit prioriteringskader kan de gemeente deze meenemen. Die mogelijkheid is er bijvoorbeeld voor laadpalen of supermarkten nie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section text:name="table_id1-3-2-2-9-18" text:style-name="table">
              <text:p text:style-name="table_top"/>
              <table:table table:style-name="tgroup">
                <table:table-column table:style-name="id1-3-2-2-9-18-1-1"/>
                <table:table-column table:style-name="id1-3-2-2-9-18-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namelijk een overeenkomst tussen gemeente en het Rijk over rijkssubsidies voor woningbouw of een college- of raadsbesluit met gemeente als initiatiefnemer voor woningbouwontwikkeling. </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Overige documenten die de projectrijpheid onderbouwen</text:p>
                  </table:table-cell>
                </table:table-row>
              </table:table>
              <text:p text:style-name="table_bottom"/>
            </text:section>
            <text:p text:style-name="al"/>
            <text:p text:style-name="al">
            <text:span text:style-name="nadrukondlijn">Stap 3: datum oplevering</text:span>
          </text:p>
            <text:p text:style-name="al">Binnen de op basis van de stappen 0 tot en met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 De loting kan zowel fysiek als digitaal worden bijgewoond.</text:p>
              </text:list-item>
              <text:list-item text:style-override="id1-3-2-2-10-3">
                <text:number>2.</text:number>
                <text:p text:style-name="al">De loting vindt plaats op maandag 28 september 2026 om 10.00 op het Stadskantoor van de Gemeente Enschede aan de Hengelosestraat 51 in Enschede.</text:p>
              </text:list-item>
              <text:list-item text:style-override="id1-3-2-2-10-4">
                <text:number>3.</text:number>
                <text:p text:style-name="al">De loting wordt begeleid door een onafhankelijke notaris. Voor iedere ontwikkelende partij waarvan het project een gelijke positie heeft behaald, wordt één envelop met de naam van de betreffende partij opgesteld. De notaris trekt vervolgens een envelop. Deze trekking vormt de eerste tie-breaker en bepaalt de hoogste positie binnen de groep van gelijk geëindigde projecten. Vervolgens wordt een nieuwe trekking uitgevoerd voor de resterende projecten. Dit proces wordt herhaald totdat alle enveloppen zijn getrokken. De volgorde waarin de enveloppen worden getrokken bepaalt de onderlinge rangorde van de projecten op de prioriteringslijst. Betrokken projectontwikkelaars worden tijdig uitgenodigd om de loting fysiek of digitaal bij te wonen.</text:p>
              </text:list-item>
              <text:list-item text:style-override="id1-3-2-2-10-5">
                <text:number>4.</text:number>
                <text:p text:style-name="al">Ook als niet alle betrokken projectontwikkelaars aanwezig zijn, zal de loting plaatsvinden. </text:p>
              </text:list-item>
              <text:list-item text:style-override="id1-3-2-2-10-6">
                <text:number>5.</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0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orlopig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voor woningen: het aantal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de volgordelijst kan uiterlijk binnen 10 kalenderdagen na openbaarmaking van de volgordelijst gemotiveerd en schriftelijk een geschil aanhangig maken bij de gemeente. Na deze termijn vervalt het recht om een geschil aanhangig te maken.</text:p>
              </text:list-item>
              <text:list-item text:style-override="id1-3-2-2-13-3">
                <text:number>2.</text:number>
                <text:p text:style-name="al">Een projectontwikkelaar kan een geschil aanhangig maken met betrekking tot:</text:p>
                <text:list text:style-name="id1-3-2-2-13-3-3">
                  <text:list-item text:style-override="id1-3-2-2-13-3-3-1">
                    <text:number>a.</text:number>
                    <text:p text:style-name="al">de afwijzing van een verzoek tot plaatsing op de voorlopige volgordelijst;</text:p>
                  </text:list-item>
                  <text:list-item text:style-override="id1-3-2-2-13-3-3-2">
                    <text:number>b.</text:number>
                    <text:p text:style-name="al">de positie van een project op de volgordelijst.</text:p>
                  </text:list-item>
                </text:list>
              </text:list-item>
              <text:list-item text:style-override="id1-3-2-2-13-4">
                <text:number>3.</text:number>
                <text:p text:style-name="al">Bij het aanhangig maken van een geschil wordt ten minste kenbaar gemaakt:</text:p>
                <text:list text:style-name="id1-3-2-2-13-4-3">
                  <text:list-item text:style-override="id1-3-2-2-13-4-3-1">
                    <text:number>a.</text:number>
                    <text:p text:style-name="al">de naam en contactgegevens van de indiener;</text:p>
                  </text:list-item>
                  <text:list-item text:style-override="id1-3-2-2-13-4-3-2">
                    <text:number>b.</text:number>
                    <text:p text:style-name="al">de aanduiding van het project waarop het geschil betrekking heeft;</text:p>
                  </text:list-item>
                  <text:list-item text:style-override="id1-3-2-2-13-4-3-3">
                    <text:number>c.</text:number>
                    <text:p text:style-name="al">de grond van het geschil; en</text:p>
                  </text:list-item>
                  <text:list-item text:style-override="id1-3-2-2-13-4-3-4">
                    <text:number>d.</text:number>
                    <text:p text:style-name="al">de gegevens en bescheiden waarop de indiener zich beroept.</text:p>
                  </text:list-item>
                </text:list>
              </text:list-item>
              <text:list-item text:style-override="id1-3-2-2-13-5">
                <text:number>4.</text:number>
                <text:p text:style-name="al">De gemeente beoordeelt het geschil aan de hand van deze beleidsregels en op basis van de gegevens en bescheiden die uiterlijk op de laatste dag van de in artikel 5 bedoelde indieningstermijn door de projectontwikkelaar zijn aangeleverd.</text:p>
              </text:list-item>
              <text:list-item text:style-override="id1-3-2-2-13-6">
                <text:number>5.</text:number>
                <text:p text:style-name="al">Gegevens en bescheiden die na afloop van de indieningstermijn worden aangeleverd, worden bij de beoordeling van het geschil buiten beschouwing gelaten.</text:p>
              </text:list-item>
              <text:list-item text:style-override="id1-3-2-2-13-7">
                <text:number>6.</text:number>
                <text:p text:style-name="al">Als de gemeente aanleiding ziet de volgordelijst te wijzigen, informeert de gemeente belanghebbenden hierover schriftelijk.</text:p>
              </text:list-item>
              <text:list-item text:style-override="id1-3-2-2-13-8">
                <text:number>7.</text:number>
                <text:p text:style-name="al">Een projectontwikkelaar die het niet eens is met zijn positie op de volgordelijst of tegen de afwijzing van zijn verzoek tot plaatsing op de volgordelijst kan enkel na afronding van deze geschillenbeslechtingsprocedure binnen tien dagen een kort geding aanhangig maken. Na deze termijn vervalt het recht om een kort geding aanhangig te maken.</text:p>
              </text:list-item>
              <text:list-item text:style-override="id1-3-2-2-13-9">
                <text:number>8.</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voor indiening bij de netbeheerder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oordeel van de gemeente onuitvoerbaar is geworden</text:p>
                  </text:list-item>
                  <text:list-item text:style-override="id1-3-2-2-14-2-3-5">
                    <text:number>e.</text:number>
                    <text:p text:style-name="al">de projectontwikkelaar hiervoor een schriftelijk verzoek indient. </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dient bij de netbeheerder conform de positie op de volgordelijst per congestiegebied de transportverzoeken en prioriteringsverzoeken in.</text:p>
              </text:list-item>
              <text:list-item text:style-override="id1-3-2-2-15-3">
                <text:number>2.</text:number>
                <text:p text:style-name="al">Indien de netbeheerder voor het indienen of behandelen van de prioriteitsaanvraag kosten bij de gemeente in rekening brengt, stelt de gemeente de projectontwikkelaar daarvan op de hoogte. De projectontwikkelaar vergoedt deze kosten vervolgens binnen de door de gemeente gestelde redelijke termijn.</text:p>
              </text:list-item>
              <text:list-item text:style-override="id1-3-2-2-15-4">
                <text:number>3.</text:number>
                <text:p text:style-name="al">Door het indienen van een aanvraag bij het college verklaart de projectontwikkelaar zich akkoord met deze kostenverplichting.</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 Gemeente Enschede 2026.</text:p>
            <text:p text:style-name="al"/>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text:p>
            <text:p><text:span text:style-name="functie">Burgemeester en Wethouders van Enschede,</text:span></text:p>
          </text:section>
          <text:section text:name="ondertekening_id1-3-2-3-3">
            <text:p><text:span text:style-name="functie"/></text:p>
            <text:p><text:span text:style-name="functie">de Secretaris, M.W. de Graaf,</text:span></text:p>
          </text:section>
          <text:section text:name="ondertekening_id1-3-2-3-4">
            <text:p><text:span text:style-name="functie"/></text:p>
            <text:p><text:span text:style-name="functie"/></text:p>
            <text:p><text:span text:style-name="functie"/></text:p>
            <text:p><text:span text:style-name="functie"/></text:p>
            <text:p><text:span text:style-name="functie">de Burgemeester, R.W. Bleker</text:span></text:p>
          </text:section>
          <text:section text:name="ondertekening_id1-3-2-3-5">
            <text:p><text:span text:style-name="functie"/></text:p>
          </text:section>
          <text:section text:name="ondertekening_id1-3-2-3-6">
            <text:p><text:span text:style-name="functie"/></text:p>
          </text:section>
        </text:section>
        <text:section text:name="nota-toelichting_id1-3-2-4" text:style-name="nota-toelichting">
          <text:p text:style-name="kop_level0">Toelichting bij het besluit van het college van burgemeester en wethouders van de Gemeente Enschede tot vaststelling van de Beleidsregels aanvraag prioriteit transportcapaciteit woningbouwprojecten en onderwijshuisvesting Gemeente Enschede 2026 (Beleidsregels aanvraag prioriteit transportcapaciteit woningbouwprojecten Gemeente Enschede 2026)</text:p>
          <text:p text:style-name="al"/>
          <text:p text:style-name="al">
          <text:span text:style-name="nadrukvet">Algemeen</text:span>
        </text:p>
          <text:p text:style-name="al"/>
          <text:p text:style-name="al">
          <text:span text:style-name="nadrukcur">Inleiding</text:span>
        </text:p>
          <text:p text:style-name="al">Met deze beleidsregels geeft de gemeente Enschede invulling aan de wijze waarop zij omgaat met haar op grond van de Systeemcode Elektriciteit 2026 en de Energiewet bestaande bevoegdheid om prioriteringsverzoeken en transportcapaciteitsverzoeken in te dienen voor de functies onderwijs en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en onderwijshuisvesting (lager, voortgezet, middelbaar beroepsonderwijs en speciaal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9 en 10 eigen keuzes gemaakt, die beter aansluiten bij de situatie van de Gemeente Enschede.</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7, tweede lid, aanhef onder e, van de Participatieverordening van de Gemeente Enschede.).</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onderwijs en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2">
            <text:list-item text:style-override="id1-3-2-4-92-1">
              <text:number>a.</text:number>
              <text:p text:style-name="al">naam, contactgegevens en rechtsvorm van de gemeente, dan wel naam, contactgegevens en rechtsvorm van de projectontwikkelaar;</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2-3">
              <text:number>c.</text:number>
              <text:p text:style-name="al">het verwachte totale aantal en type woningen (sociaal, midden huur, koop);</text:p>
            </text:list-item>
            <text:list-item text:style-override="id1-3-2-4-92-4">
              <text:number>d.</text:number>
              <text:p text:style-name="al">de verwachte elektrische belasting van het project, omvattende:</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text:p>
                </text:list-item>
                <text:list-item text:style-override="id1-3-2-4-92-4-3-2">
                  <text:number>2.</text:number>
                  <text:p text:style-name="al">de op planniveau gehanteerde wijze van verwarmen, als meest bepalende factor in de netbelasting;</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ondlijn">Aanvragen van prioritering volgens het prioriteringskader</text:span>
        </text:p>
          <text:p text:style-name="al">Een volledig projectdossier bevat voor de aanvraag van prioritering bewijsstukken die zijn genoemd in tabel 4 van bijlage 3 systeemcode Elektriciteit 2026. Per subfunctie gaat het op hoofdlijnen om de volgende bewijsstukken: </text:p>
          <text:p text:style-name="al"/>
          <text:p text:style-name="al">Onderwijs</text:p>
          <text:list text:style-name="id1-3-2-4-98">
            <text:list-item text:style-override="id1-3-2-4-98-1">
              <text:number>-</text:number>
              <text:p text:style-name="al">Bestuursverklaring als bedoeld in artikel 7.21 derde lid onderdelen a tot en met f,</text:p>
            </text:list-item>
            <text:list-item text:style-override="id1-3-2-4-98-2">
              <text:number>-</text:number>
              <text:p text:style-name="al">Uittreksel van het handelsregister van de Kamer van Koophandel, dat niet ouder is dan 1 maand,</text:p>
            </text:list-item>
            <text:list-item text:style-override="id1-3-2-4-98-3">
              <text:number>-</text:number>
              <text:p text:style-name="al">Afschrift van een document waaruit blijkt dat de verzoekende partij is geregistreerd als erkende instelling in het register Registratie Instellingen en Opleidingen</text:p>
            </text:list-item>
            <text:list-item text:style-override="id1-3-2-4-98-4">
              <text:number>-</text:number>
              <text:p text:style-name="al">Voor primair en speciaal onderwijs: </text:p>
              <text:list text:style-name="id1-3-2-4-98-4-3">
                <text:list-item text:style-override="id1-3-2-4-98-4-3-1">
                  <text:number>•</text:number>
                  <text:p text:style-name="al">Afschrift van het Integraal Huisvestingsplan waarin de onderwijslocatie is vermeld.</text:p>
                </text:list-item>
                <text:list-item text:style-override="id1-3-2-4-98-4-3-2">
                  <text:number>•</text:number>
                  <text:p text:style-name="al">Indien de onderwijslocatie niet is vermeld in het Integraal Huisvestingsplan, een afschrift van het omgevingsplan waaruit blijkt dat de onderwijslocatie is voorzien op de specifieke locatie</text:p>
                </text:list-item>
              </text:list>
            </text:list-item>
          </text:list>
          <text:p text:style-name="al"/>
          <text:p text:style-name="al">Woningbouw - algemeen:</text:p>
          <text:list text:style-name="id1-3-2-4-101">
            <text:list-item text:style-override="id1-3-2-4-101-1">
              <text:number>1.</text:number>
              <text:p text:style-name="al">Bestuursverklaring (zie artikel 5);</text:p>
            </text:list-item>
            <text:list-item text:style-override="id1-3-2-4-101-2">
              <text:number>2.</text:number>
              <text:p text:style-name="al">Civiele overeenkomst gemeente–ontwikkelaar (primair) óf omgevingsplan (fallback);</text:p>
            </text:list-item>
            <text:list-item text:style-override="id1-3-2-4-101-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4">
            <text:list-item text:style-override="id1-3-2-4-104-1">
              <text:number>1.</text:number>
              <text:p text:style-name="al">Bestuursverklaring (zie artikel 5);</text:p>
            </text:list-item>
            <text:list-item text:style-override="id1-3-2-4-104-2">
              <text:number>2.</text:number>
              <text:p text:style-name="al">Overeenkomst over collectieve woonvorm (primair) óf omgevingsplan (fallback).</text:p>
            </text:list-item>
          </text:list>
          <text:p text:style-name="al"/>
          <text:p text:style-name="al">Verder is van belang:</text:p>
          <text:list text:style-name="id1-3-2-4-107">
            <text:list-item text:style-override="id1-3-2-4-10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7-3">
              <text:number>3.</text:number>
              <text:p text:style-name="al">Een verklaring dat het gaat om een inspanningsverplichting van de gemeente tot het aanvragen van prioritering en transportcapaciteit, niet een resultaatsverplichting; en</text:p>
            </text:list-item>
            <text:list-item text:style-override="id1-3-2-4-10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een email naar aanvragenprioriteit@enschede.n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Artikel 9 werkt de prioritering uit in vijf achtereenvolgende stappen. Elke volgende stap is uitsluitend van toepassing wanneer de voorgaande stap geen onderscheid oplevert.</text:p>
          <text:p text:style-name="al"/>
          <text:p text:style-name="al">
          <text:span text:style-name="nadrukcur">Stap 0: onderwijshuisvestingsprojecten opgenomen in Integraal huisvestingsplan scholen</text:span>
        </text:p>
          <text:p text:style-name="al">Er wordt hogere prioriteit gegeven aan projecten met de functie onderwijshuisvesting die reeds zijn opgenomen in het Integraal Huisvestingsplan van de gemeente Enschede. Het gaat hier om projecten voor de uitbreiding en/of vervanging van bestaande scholen waarvan de realisatiedatum voor 1 oktober 2036 ligt. Ook bij nieuwbouwprojecten waarin scholen worden gecombineerd met woningbouw, wordt het nieuwbouwproject voor een school een trede hoger op de volgordelijst geplaatst dan het bijbehorende woningbouwproject. Binnen deze categorie wordt gerangschikt op basis van de start-bouwdatum van het project. Vanuit haar verantwoordelijkheid voor de onderwijshuisvesting heeft de gemeente met schoolbesturen afspraken gemaakt over deze huisvesting.</text:p>
          <text:p text:style-name="al">Onderwijshuisvesting wordt beschouwd als essentiële maatschappelijke infrastructuur vanwege haar bijdrage aan:</text:p>
          <text:list text:style-name="id1-3-2-4-127">
            <text:list-item text:style-override="id1-3-2-4-127-1">
              <text:number>•</text:number>
              <text:p text:style-name="al">de uitvoering van de gemeentelijke zorgplicht voor onderwijshuisvesting;</text:p>
            </text:list-item>
            <text:list-item text:style-override="id1-3-2-4-127-2">
              <text:number>•</text:number>
              <text:p text:style-name="al">bereikbare onderwijsvoorzieningen voor inwoners;</text:p>
            </text:list-item>
            <text:list-item text:style-override="id1-3-2-4-127-3">
              <text:number>•</text:number>
              <text:p text:style-name="al">kansengelijkheid en talentontwikkeling;</text:p>
            </text:list-item>
            <text:list-item text:style-override="id1-3-2-4-127-4">
              <text:number>•</text:number>
              <text:p text:style-name="al">gezondheid, ontmoeting en sociale samenhang;</text:p>
            </text:list-item>
            <text:list-item text:style-override="id1-3-2-4-127-5">
              <text:number>•</text:number>
              <text:p text:style-name="al">het functioneren van bestaande woongebieden;</text:p>
            </text:list-item>
            <text:list-item text:style-override="id1-3-2-4-127-6">
              <text:number>•</text:number>
              <text:p text:style-name="al">de ontwikkeling van nieuwe woongebieden en complete buurten.</text:p>
            </text:list-item>
          </text:list>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44">
            <text:list-item text:style-override="id1-3-2-4-144-1">
              <text:number>•</text:number>
              <text:p text:style-name="al">Overeenkomst tussen gemeente en het Rijk over rijkssubsidies voor woningbouw</text:p>
            </text:list-item>
            <text:list-item text:style-override="id1-3-2-4-144-2">
              <text:number>•</text:number>
              <text:p text:style-name="al">College- of raadsbesluit met gemeente als initiatiefnemer voor woningbouwontwikkeling.</text:p>
            </text:list-item>
          </text:list>
          <text:p text:style-name="al"/>
          <text:p text:style-name="al">
          <text:span text:style-name="nadrukcur">Stap 3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geschilprocedure te creëren.</text:p>
          <text:p text:style-name="al"/>
          <text:p text:style-name="al">De geschil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geschil aanhangig maken bij de gemeente en de kortgedingprocedure bij de civiele rechter. Het recht op een geschil aanhangig maken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068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nschede</meta:user-defined>
    <meta:user-defined meta:name="OVERHEID.Informatietype/DC.type">officiële publicatie</meta:user-defined>
    <meta:user-defined meta:name="OVERHEIDop.Rubriek/DC.type">beleidsregel</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huisvesting Gemeente Enschede 2026</meta:user-defined>
    <dc:language>nl</dc:language>
    <meta:user-defined meta:name="OVERHEIDop.locatietype/OVERHEIDop.gebiedsmarkering">Gemeente</meta:user-defined>
    <meta:user-defined meta:name="DC.title">Beleidsregels aanvraag prioriteit transportcapaciteit woningbouw en onderwijshuisvesting gemeente Enschede 2026</meta:user-defined>
    <meta:user-defined meta:name="DCTERMS.W3CDTF/DCTERMS.available">2026-08-26</meta:user-defined>
    <meta:user-defined meta:name="DCTERMS.W3CDTF/OVERHEIDop.jaargang">2026</meta:user-defined>
    <meta:user-defined meta:name="OVERHEIDop.publicationIssue">406826</meta:user-defined>
    <meta:user-defined meta:name="OVERHEIDop.betreftRegeling">CVDR765914_1</meta:user-defined>
    <meta:user-defined meta:name="xs:date/OVERHEIDop.startdatum">2026-08-27</meta:user-defined>
    <meta:user-defined meta:name="OVERHEIDop.GmbID/DC.identifier">gmb-2026-406826</meta:user-defined>
    <meta:user-defined meta:name="OVERHEIDop.versieInformatie"/>
  </office:meta>
</office:document-meta>
</file>