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7-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7-2">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7-3">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8">
      <text:list-level-style-bullet text:bullet-char="•" text:level="1">
        <style:list-level-properties text:min-label-width="10mm"/>
      </text:list-level-style-bullet>
    </text:list-style>
    <text:list-style style:name="id1-3-2-4-28-1">
      <text:list-level-style-bullet text:bullet-char="•" text:level="1">
        <style:list-level-properties text:min-label-width="10mm"/>
      </text:list-level-style-bullet>
    </text:list-style>
    <text:list-style style:name="id1-3-2-4-28-2">
      <text:list-level-style-bullet text:bullet-char="•" text:level="1">
        <style:list-level-properties text:min-label-width="10mm"/>
      </text:list-level-style-bullet>
    </text:list-style>
    <text:list-style style:name="id1-3-2-4-28-3">
      <text:list-level-style-bullet text:bullet-char="•" text:level="1">
        <style:list-level-properties text:min-label-width="10mm"/>
      </text:list-level-style-bullet>
    </text:list-style>
    <text:list-style style:name="id1-3-2-4-28-4">
      <text:list-level-style-bullet text:bullet-char="•" text:level="1">
        <style:list-level-properties text:min-label-width="10mm"/>
      </text:list-level-style-bullet>
    </text:list-style>
    <text:list-style style:name="id1-3-2-4-8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6-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6-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6-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6-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15">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15-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15-2">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15-3">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Pijnacker-Nootdorp 2026</text:p>
      <text:section text:name="regeling_id1-3-2" text:style-name="regeling">
        <text:section text:name="aanhef_id1-3-2-1" text:style-name="aanhef">
          <text:section text:name="preambule_id1-3-2-1-1" text:style-name="preambule">
            <text:p text:style-name="al">Het college van burgemeester en wethouders van Pijnacker-Nootdorp; gezien het advies van het domein Fysieke Leefomgeving d.d. 25 augustus 2026;</text:p>
            <text:p text:style-name="al"/>
            <text:p text:style-name="al">gelet op ;</text:p>
            <text:p text:style-name="al">artikel 160, eerste lid, aanhef en onder d, van de Gemeentewet, artikel 4:81, eerste lid van de Algemene wet bestuursrecht, artikel 14 van Boek 3 van het Burgerlijk Wetboek, en de artikelen 7.21 tot en met 7.23, en tabel 3 en 4 van bijlage 3, van de Systeemcode elektriciteit 2026; </text:p>
            <text:p text:style-name="al"/>
            <text:p text:style-name="al">besluit vast te stellen de volgende beleidsregels:</text:p>
            <text:p text:style-name="al"/>
            <text:p text:style-name="al">
            <text:span text:style-name="nadrukvet">besluit:</text:span>
          </text:p>
            <text:p text:style-name="al"/>
            <text:p text:style-name="al">De beleidsregels ‘Aanvraag prioriteit transportcapaciteit woningbouwprojecten Pijnacker-Nootdorp’ 2026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Pijnacker-Nootdorp;</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text:p>
              </text:list-item>
              <text:list-item text:style-override="id1-3-2-2-1-3-8">
                <text:number>-</text:number>
                <text:p text:style-name="al">projectlocatie: locatie waar het project zal worden ontwikkeld;</text:p>
              </text:list-item>
              <text:list-item text:style-override="id1-3-2-2-1-3-9">
                <text:number>-</text:number>
                <text:p text:style-name="al">projectontwikkelaar: een rechtspersoon, stichting, vereniging of natuurlijke persoon die een project realiseert of initieert;</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text:p>
              </text:list-item>
              <text:list-item text:style-override="id1-3-2-2-1-3-14">
                <text:number>-</text:number>
                <text:p text:style-name="al">3.46, eerste lid, van de Energiewet;</text:p>
              </text:list-item>
              <text:list-item text:style-override="id1-3-2-2-1-3-15">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9 september 2026 12:00 uur ‘s middags.</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Op basis van 2 criteria kunnen maximaal 100 punten behaald worden. Het project dat de meeste punten behaalt wordt per jaar van de start bouw als eerste ingediend bij de netbeheerder.</text:p>
            <text:p text:style-name="al"/>
            <text:p text:style-name="al">
            <text:span text:style-name="nadrukondlijn">Criterium A – Projectrijpheid (maximaal 65 punten)</text:span>
          </text:p>
            <text:list text:style-name="id1-3-2-2-9-5">
              <text:list-item text:style-override="id1-3-2-2-9-5-1">
                <text:number>1.</text:number>
                <text:p text:style-name="al">Er is vóór 1 april 2026 een getekende anterieure exploitatieovereenkomst (AOK) gesloten of vóór 1 april 2026 een grondexploitatie (GREX) vastgesteld (25 punten);</text:p>
              </text:list-item>
              <text:list-item text:style-override="id1-3-2-2-9-5-2">
                <text:number>2.</text:number>
                <text:p text:style-name="al">De projectontwikkelaar heeft het eigendom van de betreffende Projectlocatie of kan aantonen dat eigendom kan worden verkregen, danwel is er een Civiele Overeenkomst tussen de gemeente en Projectontwikkelaar, danwel de Projectontwikkelaar heeft een onomkeerbare positie verkregen van een derde: (maximaal 15 punten)</text:p>
                <text:list text:style-name="id1-3-2-2-9-5-2-3">
                  <text:list-item text:style-override="id1-3-2-2-9-5-2-3-1">
                    <text:number>a)</text:number>
                    <text:p text:style-name="al">De grondpositie bedraagt &lt;20% (3 punten)</text:p>
                  </text:list-item>
                  <text:list-item text:style-override="id1-3-2-2-9-5-2-3-2">
                    <text:number>b)</text:number>
                    <text:p text:style-name="al">De grondpositie bedraagt ≥ 20% en &lt; 40% (6 punten)</text:p>
                  </text:list-item>
                  <text:list-item text:style-override="id1-3-2-2-9-5-2-3-3">
                    <text:number>c)</text:number>
                    <text:p text:style-name="al">De grondpositie bedraagt ≥ 40% en &lt; 60% (9 punten)</text:p>
                  </text:list-item>
                  <text:list-item text:style-override="id1-3-2-2-9-5-2-3-4">
                    <text:number>d)</text:number>
                    <text:p text:style-name="al">De grondpositie bedraagt ≥ 60% en &lt; 80% (12 punten)</text:p>
                  </text:list-item>
                  <text:list-item text:style-override="id1-3-2-2-9-5-2-3-5">
                    <text:number>e)</text:number>
                    <text:p text:style-name="al">De grondpositie bedraagt ≥ 80% (15 punten)</text:p>
                  </text:list-item>
                </text:list>
              </text:list-item>
              <text:list-item text:style-override="id1-3-2-2-9-5-3">
                <text:number>3.</text:number>
                <text:p text:style-name="al">Het bestemmingsplan (oud) is onherroepelijk, de wijziging omgevingsplan is onherroepelijk of de BOPA is onherroepelijk vastgesteld voor de Projectlocatie (10 punten);</text:p>
              </text:list-item>
              <text:list-item text:style-override="id1-3-2-2-9-5-4">
                <text:number>4.</text:number>
                <text:p text:style-name="al">Een aanvraag voor een omgevingsvergunning (bouwactiviteit) is ingediend of de vergunning is verleend (5 punten);</text:p>
              </text:list-item>
              <text:list-item text:style-override="id1-3-2-2-9-5-5">
                <text:number>5.</text:number>
                <text:p text:style-name="al">De beoogde projectlocatie is opgenomen in de planregistratie Wonen Zuid-Holland en de ontwikkeling past binnen de provinciale kaders voor woningbouwontwikkeling (5 punten)</text:p>
              </text:list-item>
              <text:list-item text:style-override="id1-3-2-2-9-5-6">
                <text:number>6.</text:number>
                <text:p text:style-name="al">De start bouw van het Project is voor 1 april 2029 (5 punten);</text:p>
              </text:list-item>
            </text:list>
            <text:p text:style-name="al">
            <text:span text:style-name="nadrukondlijn">Criterium B - Maatschappelijk belang en aansluiting gemeentelijk beleid en/of regionale doelstellingen (maximaal 35 punten)</text:span>
          </text:p>
            <text:list text:style-name="id1-3-2-2-9-7">
              <text:list-item text:style-override="id1-3-2-2-9-7-1">
                <text:number>7.</text:number>
                <text:p text:style-name="al">Het project draagt bij aan het realiseren van evenwicht in de woningvoorraad conform de Wet versterking regie volkshuisvesting waarin opgenomen is dat minimaal twee derde van de woningtoevoegingen betaalbaar is en dat minimaal 30% van de totale woningbouwopgave uit sociale huurwoningen bestaat (20 punten);</text:p>
              </text:list-item>
              <text:list-item text:style-override="id1-3-2-2-9-7-2">
                <text:number>8.</text:number>
                <text:p text:style-name="al">Een project realiseert een surplus van minimaal 5 procentpunt op tenminste één van de in criterium 7 genoemde gemeentelijke minimumnorm voor sociale huur en/of betaalbare woningen (10 punten);</text:p>
              </text:list-item>
              <text:list-item text:style-override="id1-3-2-2-9-7-3">
                <text:number>9.</text:number>
                <text:p text:style-name="al">Het project draagt bij aan het realiseren van wettelijke taakstellingen voor de huisvesting van bijzondere doelgroepen zoals asielopvang, statushouders en ontheemden uit Oekraïne (5 punten).</text:p>
              </text:list-item>
            </text:list>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criteria A en B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Pijnacker-Nootdorp 2026. </text:p>
          </text:section>
        </text:section>
        <text:section text:name="regeling-sluiting_id1-3-2-3" text:style-name="regeling-sluiting">
          <text:section text:name="ondertekening_id1-3-2-3-1">
            <text:p><text:span text:style-name="functie">Vastgesteld in de vergadering van 25 augustus 2026.</text:span></text:p>
          </text:section>
          <text:section text:name="ondertekening_id1-3-2-3-2">
            <text:p><text:span text:style-name="functie"/></text:p>
            <text:p><text:span text:style-name="functie">het college van Pijnacker-Nootdorp,</text:span></text:p>
          </text:section>
          <text:section text:name="ondertekening_id1-3-2-3-3">
            <text:p><text:span text:style-name="functie"/></text:p>
            <text:p><text:span text:style-name="functie">Annelies Kroeskamp </text:span></text:p>
            <text:p><text:span text:style-name="functie">secretaris </text:span></text:p>
          </text:section>
          <text:section text:name="ondertekening_id1-3-2-3-4">
            <text:p><text:span text:style-name="functie"/></text:p>
            <text:p><text:span text:style-name="functie">Bas Gelton</text:span></text:p>
            <text:p><text:span text:style-name="functie">burgemeester (plv.)</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Pijnacker-Nootdorp tot vaststelling van de Beleidsregels aanvraag prioriteit transportcapaciteit woningbouwprojecten Pijnacker-Nootdorp 2026</text:p>
          <text:p text:style-name="al">
          <text:span text:style-name="nadrukvet">Algemeen</text:span>
        </text:p>
          <text:p text:style-name="al"/>
          <text:p text:style-name="al">
          <text:span text:style-name="nadrukcur">Inleiding</text:span>
        </text:p>
          <text:p text:style-name="al">Met deze beleidsregels geeft de gemeente Pijnacker-Nootdorp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8">
            <text:list-item text:style-override="id1-3-2-4-28-1">
              <text:number>•</text:number>
              <text:p text:style-name="al">Artikel 160, eerste lid, aanhef en onder d, van de Gemeentewet: het college is bevoegd tot privaatrechtelijke rechtshandelingen van de gemeente te besluiten.</text:p>
            </text:list-item>
            <text:list-item text:style-override="id1-3-2-4-28-2">
              <text:number>•</text:number>
              <text:p text:style-name="al">Artikel 4:81 van de Algemene wet bestuursrecht: een bestuursorgaan kan beleidsregels vaststellen met betrekking tot een hem toekomende bevoegdheid.</text:p>
            </text:list-item>
            <text:list-item text:style-override="id1-3-2-4-28-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8-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artikel 9 eigen keuzes gemaakt, die beter aansluiten bij de situatie van de gemeente Pijnacker-Nootdorp.</text:p>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in lijn met hoofdstuk 3, Artikel 5, lid e van de participatieverordening.</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6">
            <text:list-item text:style-override="id1-3-2-4-86-1">
              <text:number>a.</text:number>
              <text:p text:style-name="al">naam, contactgegevens en rechtsvorm van de gemeente, dan wel naam, contactgegevens en rechtsvorm van de projectontwikkelaar;</text:p>
            </text:list-item>
            <text:list-item text:style-override="id1-3-2-4-86-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6-3">
              <text:number>c.</text:number>
              <text:p text:style-name="al">het verwachte totale aantal en type woningen (sociaal, midden huur, koop);</text:p>
            </text:list-item>
            <text:list-item text:style-override="id1-3-2-4-86-4">
              <text:number>d.</text:number>
              <text:p text:style-name="al">de verwachte elektrische belasting van het project, omvattende:</text:p>
              <text:list text:style-name="id1-3-2-4-86-4-3">
                <text:list-item text:style-override="id1-3-2-4-86-4-3-1">
                  <text:number>1.</text:number>
                  <text:p text:style-name="al">het aantal en de grootte (doorlaatwaarde) van de benodigde aansluitingen, uitgesplitst naar wooneenheden, collectieve voorzieningen en onlosmakelijk verbonden activiteiten;</text:p>
                </text:list-item>
                <text:list-item text:style-override="id1-3-2-4-86-4-3-2">
                  <text:number>2.</text:number>
                  <text:p text:style-name="al">de op planniveau gehanteerde wijze van verwarmen, als meest bepalende factor in de netbelasting;</text:p>
                </text:list-item>
                <text:list-item text:style-override="id1-3-2-4-86-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1">
            <text:list-item text:style-override="id1-3-2-4-91-1">
              <text:number>1.</text:number>
              <text:p text:style-name="al">Bestuursverklaring (zie artikel 5);</text:p>
            </text:list-item>
            <text:list-item text:style-override="id1-3-2-4-91-2">
              <text:number>2.</text:number>
              <text:p text:style-name="al">Civiele overeenkomst gemeente–ontwikkelaar (primair) óf omgevingsplan (fallback);</text:p>
            </text:list-item>
            <text:list-item text:style-override="id1-3-2-4-91-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3">
            <text:list-item text:style-override="id1-3-2-4-93-1">
              <text:number>1.</text:number>
              <text:p text:style-name="al">Bestuursverklaring (zie artikel 5);</text:p>
            </text:list-item>
            <text:list-item text:style-override="id1-3-2-4-93-2">
              <text:number>2.</text:number>
              <text:p text:style-name="al">Overeenkomst over collectieve woonvorm (primair) óf omgevingsplan (fallback).</text:p>
            </text:list-item>
          </text:list>
          <text:p text:style-name="al">Verder is van belang:</text:p>
          <text:list text:style-name="id1-3-2-4-95">
            <text:list-item text:style-override="id1-3-2-4-95-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text:p>
            </text:list-item>
            <text:list-item text:style-override="id1-3-2-4-95-2">
              <text:number>2.</text:number>
              <text:p text:style-name="al">Een verklaring afgegeven door de projectontwikkelaar over dat hij instemt met de op de procedure van toepassing zijnde rechtsbescherming, en dat zij hierbij expliciet akkoord gaat met de vervaltermijnen conform artikel 13;</text:p>
            </text:list-item>
            <text:list-item text:style-override="id1-3-2-4-95-3">
              <text:number>3.</text:number>
              <text:p text:style-name="al">Een verklaring dat het gaat om een inspanningsverplichting van de gemeente tot het aanvragen van prioritering en transportcapaciteit, niet een resultaatsverplichting; en</text:p>
            </text:list-item>
            <text:list-item text:style-override="id1-3-2-4-95-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text:p>
            </text:list-item>
          </text:list>
          <text:p text:style-name="al">Het projectdossier wordt ingediend via het gemeentelijke webformulie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text:p>
          <text:p text:style-name="al"/>
          <text:p text:style-name="al">Artikel 9 werkt het lokale afwegingskader uit in twee criteria; projectrijpheid en maatschappelijk belang. In totaal zijn 100 punten te verdienen, een dergelijke schaal is goed verwerkbaar. Het college hecht een groter belang aan projectrijpheid dan aan het maatschappelijk belang. Deze criteria blijven ondergeschikt aan het jaar waarin de bouw start, dit principe blijft leidend.</text:p>
          <text:p text:style-name="al"/>
          <text:p text:style-name="al">
          <text:span text:style-name="nadrukondlijn">Criterium A – Projectrijpheid (maximaal 65 punten)</text:span>
        </text:p>
          <text:list text:style-name="id1-3-2-4-113">
            <text:list-item text:style-override="id1-3-2-4-113-1">
              <text:number>1.</text:number>
              <text:p text:style-name="al">De peildatum van 1 april 2026 sluit aan bij de door Stedin en de overige netbeheerders gehanteerde peildatum voor het bepalen van projecten die als ‘onder handen werk’ worden beschouwd. Deze projecten zijn voldoende concreet en worden geacht binnen afzienbare tijd met de bouw te starten. Het vóór deze peildatum sluiten van een AOK of vaststellen van een GREX vormt een objectief en verifieerbaar bewijs dat het project op dat moment in een vergevorderd stadium van voorbereiding verkeerde en draagt daarmee bij aan de projectrijpheid.</text:p>
            </text:list-item>
            <text:list-item text:style-override="id1-3-2-4-113-2">
              <text:number>2.</text:number>
              <text:p text:style-name="al">Met dit criterium wordt de mate van zekerheid over de beschikbaarheid van de gronden voor het Project beoordeeld. Onder grondpositie wordt verstaan het percentage van het voor de realisatie van het Project benodigde grondoppervlak waarover de Projectontwikkelaar beschikt of waarover hij aantoonbaar en juridisch afdwingbaar kan beschikken.</text:p>
              <text:p text:style-name="al">De Projectontwikkelaar onderbouwt de grondpositie met eigendomsbewijzen, koop-, ontwikkel- of andere overeenkomsten waaruit deze positie blijkt. Een intentieverklaring of vrijblijvende onderhandeling geldt niet als voldoende zekerheid.</text:p>
              <text:p text:style-name="al">Een grotere grondpositie verkleint het risico op vertraging als gevolg van grondverwerving en vergroot daarmee de kans op tijdige realisatie van het Project.</text:p>
            </text:list-item>
            <text:list-item text:style-override="id1-3-2-4-113-3">
              <text:number>3.</text:number>
              <text:p text:style-name="al">Met dit criterium wordt de mate van planologische zekerheid van het project beoordeeld. Een onherroepelijk bestemmingsplan, omgevingsplan of BOPA verkleint het risico op vertraging en vergroot de kans op tijdige realisatie van het project.</text:p>
            </text:list-item>
            <text:list-item text:style-override="id1-3-2-4-113-4">
              <text:number>4.</text:number>
              <text:p text:style-name="al">Met dit criterium wordt de vergunningstechnische rijpheid van het project beoordeeld. Het indienen of verleend zijn van de omgevingsvergunning voor de bouwactiviteit geeft inzicht in de mate waarin het project gereed is voor realisatie en verkleint het risico op vertraging.</text:p>
            </text:list-item>
            <text:list-item text:style-override="id1-3-2-4-113-5">
              <text:number>5.</text:number>
              <text:p text:style-name="al">Met dit criterium wordt beoordeeld of de provincie voor de beoogde ontwikkeling heeft aangegeven dat deze kan worden meegenomen in de regionale programmering. Dit betreft een objectief vast te stellen gegeven dat bijdraagt aan de uitvoerbaarheid van het project.</text:p>
            </text:list-item>
            <text:list-item text:style-override="id1-3-2-4-113-6">
              <text:number>6.</text:number>
              <text:p text:style-name="al">Met dit criterium wordt de verwachte termijn van realisatie van het project beoordeeld. Een geplande start van de bouw vóór 1 april 2029 geeft aan dat het project op korte termijn tot uitvoering kan komen en draagt daarmee bij aan een doelmatige inzet van de beschikbare transportcapaciteit.</text:p>
            </text:list-item>
          </text:list>
          <text:p text:style-name="al">
          <text:span text:style-name="nadrukondlijn">Criterium B - Maatschappelijk belang en aansluiting gemeentelijk beleid en/of regionale doelstellingen (maximaal 35 punten)</text:span>
        </text:p>
          <text:list text:style-name="id1-3-2-4-115">
            <text:list-item text:style-override="id1-3-2-4-115-1">
              <text:number>7.</text:number>
              <text:p text:style-name="al">In de Wet versterking regie volkshuisvesting komt de wettelijke verplichting voort dat minimaal twee derde van de woningtoevoegingen betaalbaar is en dat minimaal 30% van de totale woningbouwopgave uit sociale huurwoningen bestaat.</text:p>
            </text:list-item>
            <text:list-item text:style-override="id1-3-2-4-115-2">
              <text:number>8.</text:number>
              <text:p text:style-name="al">Met dit criterium wordt extra waardering gegeven aan projecten die aantoonbaar verder gaan dan de landelijke minimumnorm en daarmee een bovengemiddelde bijdrage leveren aan het inlopen van de gemeentelijke achterstand op het gebied van sociale huur en betaalbare woningen. Een surplus van 5 procentpunt wordt berekend ten opzichte van de voor het project geldende minimumnorm.</text:p>
            </text:list-item>
            <text:list-item text:style-override="id1-3-2-4-115-3">
              <text:number>9.</text:number>
              <text:p text:style-name="al">De gemeente ontvangt periodiek vanuit het Rijk een wettelijke taakstelling voor de huisvesting van statushouders. De provincie ziet toe op de uitvoering hiervan. De gemeente heeft een achterstand bij het realiseren van deze taakstelling. Daarnaast heeft de gemeente een opgave en afspraken voor de huisvesting van ontheemden uit Oekraïne en asielopvang. Projecten die aantoonbaar bijdragen aan het realiseren van de wettelijke taakstelling voor statushouders, asielopvang en/of de gemeentelijke opgave voor de huisvesting van ontheemden uit Oekraïne, krijgen punten.</text:p>
            </text:list-item>
          </text:list>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text:p>
          <text:p text:style-name="al">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40681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1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1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Pijnacker-Nootdorp</meta:user-defined>
    <meta:user-defined meta:name="OVERHEID.Informatietype/DC.type">officiële publicatie</meta:user-defined>
    <meta:user-defined meta:name="OVERHEIDop.Rubriek/DC.type">beleidsregel</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van de Algemene wet bestuursrecht]|[1.0:c:BWBR0005537&amp;artikel=4%3A8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1689257/1559528</meta:user-defined>
    <meta:user-defined meta:name="DCTERMS.alternative">Beleidsregels aanvraag prioriteit transportcapaciteit woningbouwprojecten Pijnacker-Nootdorp 2026</meta:user-defined>
    <dc:language>nl</dc:language>
    <meta:user-defined meta:name="OVERHEIDop.locatietype/OVERHEIDop.gebiedsmarkering">Gemeente</meta:user-defined>
    <meta:user-defined meta:name="DC.title">Beleidsregels aanvraag prioriteit transportcapaciteit woningbouwprojecten Pijnacker-Nootdorp 2026</meta:user-defined>
    <meta:user-defined meta:name="DCTERMS.W3CDTF/DCTERMS.available">2026-08-26</meta:user-defined>
    <meta:user-defined meta:name="DCTERMS.W3CDTF/OVERHEIDop.jaargang">2026</meta:user-defined>
    <meta:user-defined meta:name="OVERHEIDop.publicationIssue">406819</meta:user-defined>
    <meta:user-defined meta:name="OVERHEIDop.betreftRegeling">CVDR765913_1</meta:user-defined>
    <meta:user-defined meta:name="xs:date/OVERHEIDop.startdatum">2026-08-27</meta:user-defined>
    <meta:user-defined meta:name="OVERHEIDop.GmbID/DC.identifier">gmb-2026-406819</meta:user-defined>
    <meta:user-defined meta:name="OVERHEIDop.versieInformatie"/>
  </office:meta>
</office:document-meta>
</file>