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kappen van bomen en herplanten bomen ter hoogte van de locaties: Langwyk 13 Boelenslaan, Strobosser Trekfeart, Rykswei 7, 23, 30 Kootstertille, West 92 Buitenpost</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kappen van bomen en herplanten bomen ter hoogte van de locaties: Langwyk 13 Boelenslaan, Strobosser Trekfeart, Rykswei 7, 23, 30 Kootstertille, West 92 Buitenpost</text:p>
            <text:p text:style-name="common-al">Zaaknummer: Z2026-001098</text:p>
            <text:p text:style-name="common-al">Zaakadres: ter hoogte van de locaties: Langwyk 13 Boelenslaan, Strobosser Trekfeart, Rykswei 7, 23, 30 Kootstertille, West 92 Buitenpost</text:p>
            <text:p text:style-name="common-al">Omschrijving: het kappen van bomen en herplanten bomen</text:p>
            <text:p text:style-name="common-al">Datum ontvangst: 16-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68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098</meta:user-defined>
    <meta:user-defined meta:name="DCTERMS.abstract">het kappen van bomen en herplanten bomen </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kappen van bomen en herplanten bomen ter hoogte van de locaties: Langwyk 13 Boelenslaan, Strobosser Trekfeart, Rykswei 7, 23, 30 Kootstertille, West 92 Buitenpost</meta:user-defined>
    <meta:user-defined meta:name="DCTERMS.W3CDTF/DCTERMS.available">2026-08-28</meta:user-defined>
    <meta:user-defined meta:name="DCTERMS.W3CDTF/OVERHEIDop.jaargang">2026</meta:user-defined>
    <meta:user-defined meta:name="OVERHEIDop.publicationIssue">406817</meta:user-defined>
    <meta:user-defined meta:name="OVERHEIDop.GmbID/DC.identifier">gmb-2026-406817</meta:user-defined>
    <meta:user-defined meta:name="OVERHEIDop.versieInformatie"/>
  </office:meta>
</office:document-meta>
</file>