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van een recreatiewoning aan Schaverenseveldweg 27, 8166HH Emst (144035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verbouwen van een recreatiewoning aan Schaverenseveldweg 27, 8166HH Emst.</text:p>
            <text:p text:style-name="common-al">Datum besluit: 26-08-2026.</text:p>
            <text:p text:style-name="common-al">Zaaknummer: 1440359.</text:p>
            <text:p text:style-name="common-al">
            <text:span text:style-name="nadrukvet">Bent u het niet eens met de vergunning? 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 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 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680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41664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verbouwen van een recreatiewoning aan Schaverenseveldweg 27, 8166HH Emst (1440359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08</meta:user-defined>
    <meta:user-defined meta:name="OVERHEIDop.GmbID/DC.identifier">gmb-2026-406808</meta:user-defined>
    <meta:user-defined meta:name="OVERHEIDop.versieInformatie"/>
  </office:meta>
</office:document-meta>
</file>