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ofdstraat 159, 2171BB Sassenheim, het kappen van een boom. Kenmerk Z2026-0000256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kappen van een boom.</text:p>
            <text:p text:style-name="common-al">
            <text:span text:style-name="nadrukcur">Datum ontvangst:</text:span>24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67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56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Hoofdstraat 159, 2171BB Sassenheim, het kappen van een boom. Kenmerk Z2026-00002566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97</meta:user-defined>
    <meta:user-defined meta:name="OVERHEIDop.GmbID/DC.identifier">gmb-2026-406797</meta:user-defined>
    <meta:user-defined meta:name="OVERHEIDop.versieInformatie"/>
  </office:meta>
</office:document-meta>
</file>