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aritaweg 50-52, 1043B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rontwikkeling van kantoor- bedrijfsgebouw naar wonen </text:p>
            <text:p text:style-name="common-al">Zaakadres: Naritaweg 50-52 1043BZ Amsterdam</text:p>
            <text:p text:style-name="common-al">Datum ontvangst: 29-07-2026</text:p>
            <text:p text:style-name="common-al">Zaaknummer: Z2026-033840</text:p>
            <text:p text:style-name="common-al">DSO-nummer: 202607290119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79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9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9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33840</meta:user-defined>
    <meta:user-defined meta:name="DCTERMS.abstract">(OPA/BA) herontwikkeling van kantoor- bedrijfsgebouw naar wonen Naritaweg 50-52 (Het Wilde Westen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aritaweg 50-52, 1043BZ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92</meta:user-defined>
    <meta:user-defined meta:name="OVERHEIDop.GmbID/DC.identifier">gmb-2026-406792</meta:user-defined>
    <meta:user-defined meta:name="OVERHEIDop.versieInformatie"/>
  </office:meta>
</office:document-meta>
</file>