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nusz Korczakplantsoen 14 1102J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woning met een dakopbouw</text:p>
            <text:p text:style-name="common-al">Zaakadres: Janusz Korczakplantsoen 14 1102JS Amsterdam</text:p>
            <text:p text:style-name="common-al">Datum ontvangst: 12-07-2026</text:p>
            <text:p text:style-name="common-al">Zaaknummer: Z2026-030927</text:p>
            <text:p text:style-name="common-al">DSO-nummer: 202607120021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78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8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8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0927</meta:user-defined>
    <meta:user-defined meta:name="DCTERMS.abstract">veranderen en vergroten van de woning met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nusz Korczakplantsoen 14 1102JS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88</meta:user-defined>
    <meta:user-defined meta:name="OVERHEIDop.GmbID/DC.identifier">gmb-2026-406788</meta:user-defined>
    <meta:user-defined meta:name="OVERHEIDop.versieInformatie"/>
  </office:meta>
</office:document-meta>
</file>