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vrijstaande reclame vitrines aan de nabij Marshallweg 10 in Leeuwarden (OV-2026-036523)</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plaatsen van vrijstaande reclame vitrines aan de nabij Marshallweg 10 in Leeuwarden. Bij ons geregistreerd onder kenmerk: OV-2026-036523. De verzenddatum van de omgevingsvergunning is 26-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677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7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7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eclame</meta:user-defined>
    <meta:user-defined meta:name="OVERHEIDop.referentienummer">OV-2026-036523</meta:user-defined>
    <dc:language>nl</dc:language>
    <meta:user-defined meta:name="OVERHEIDop.locatietype/OVERHEIDop.gebiedsmarkering">Vlak</meta:user-defined>
    <meta:user-defined meta:name="DC.title">Verleende omgevingsvergunning voor het plaatsen van vrijstaande reclame vitrines aan de nabij Marshallweg 10 in Leeuwarden (OV-2026-036523)</meta:user-defined>
    <meta:user-defined meta:name="DCTERMS.W3CDTF/DCTERMS.available">2026-08-28</meta:user-defined>
    <meta:user-defined meta:name="DCTERMS.W3CDTF/OVERHEIDop.jaargang">2026</meta:user-defined>
    <meta:user-defined meta:name="OVERHEIDop.publicationIssue">406770</meta:user-defined>
    <meta:user-defined meta:name="OVERHEIDop.GmbID/DC.identifier">gmb-2026-406770</meta:user-defined>
    <meta:user-defined meta:name="OVERHEIDop.versieInformatie"/>
  </office:meta>
</office:document-meta>
</file>