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verbouwen van de woning, Swaefkenstraat 65 7415EB Deventer, [Deventer B 12787] Deventer B 1278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1-08-2026</text:p>
            <text:p text:style-name="common-al">
            <text:span text:style-name="nadrukvet">Locatie:</text:span> Swaefkenstraat 65 7415EB Deventer, [Deventer B 12787] Deventer B 12787</text:p>
            <text:p text:style-name="common-al">
            <text:span text:style-name="nadrukvet">Zaakomschrijving:</text:span> het verbouwen van de woning</text:p>
            <text:p text:style-name="common-al">
            <text:span text:style-name="nadrukvet">Zaaknummer:</text:span> Z2026-00007750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Deventer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Mail naar <text:a xlink:href="mailto:vergunningen@deventer.nl" xlink:type="simple">vergunningen@deventer.nl</text:a>. Wij sturen u per mail de aanvraag en de bijlagen. Wilt u hierbij het zaaknummer Z2026-00007750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7750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40676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6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76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750</meta:user-defined>
    <meta:user-defined meta:name="DCTERMS.abstract">het verbouwen van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verbouwen van de woning, Swaefkenstraat 65 7415EB Deventer, [Deventer B 12787] Deventer B 12787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769</meta:user-defined>
    <meta:user-defined meta:name="OVERHEIDop.GmbID/DC.identifier">gmb-2026-406769</meta:user-defined>
    <meta:user-defined meta:name="OVERHEIDop.versieInformatie"/>
  </office:meta>
</office:document-meta>
</file>