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Helmholtzstraat 67-1 1098L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twee airco-units</text:p>
            <text:p text:style-name="common-al">Besluit: buiten behandeling gesteld</text:p>
            <text:p text:style-name="common-al">Besluit verzonden op: 31-07-2025</text:p>
            <text:p text:style-name="common-al">Zaakadres: Helmholtzstraat 67-1 1098LE Amsterdam</text:p>
            <text:p text:style-name="common-al">Zaaknummer: Z2025-025352</text:p>
            <text:p text:style-name="common-al">DSO-nummer: 202506120180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5-025352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1-07-2025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76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6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6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25352</meta:user-defined>
    <meta:user-defined meta:name="DCTERMS.abstract">plaatsen van twee airco-unit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Helmholtzstraat 67-1 1098LE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65</meta:user-defined>
    <meta:user-defined meta:name="OVERHEIDop.GmbID/DC.identifier">gmb-2026-406765</meta:user-defined>
    <meta:user-defined meta:name="OVERHEIDop.versieInformatie"/>
  </office:meta>
</office:document-meta>
</file>