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Fortuinweg 1, 1544 VT Zaandijk - het plaatsen van een water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640 - het plaatsen van een waterberging -  - op de locatie Fortuinweg 1, 1544 VT Zaandijk</text:p>
            <text:p text:style-name="common-al">Besluit verzonden: 26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6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67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640</meta:user-defined>
    <dc:language>nl</dc:language>
    <meta:user-defined meta:name="OVERHEIDop.locatietype/OVERHEIDop.gebiedsmarkering">Punt</meta:user-defined>
    <meta:user-defined meta:name="DC.title">Verleende omgevingsvergunning - Fortuinweg 1, 1544 VT Zaandijk - het plaatsen van een waterberg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63</meta:user-defined>
    <meta:user-defined meta:name="OVERHEIDop.GmbID/DC.identifier">gmb-2026-406763</meta:user-defined>
    <meta:user-defined meta:name="OVERHEIDop.versieInformatie"/>
  </office:meta>
</office:document-meta>
</file>