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Linnaeusparkweg 169-H 1098C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nieuwen van de begane grondvloer en het intern wijzigen van de begane grond</text:p>
            <text:p text:style-name="common-al">Besluit: verleend</text:p>
            <text:p text:style-name="common-al">Besluit verzonden op: 17-09-2025</text:p>
            <text:p text:style-name="common-al">Zaakadres: Linnaeusparkweg 169-H 1098CX Amsterdam</text:p>
            <text:p text:style-name="common-al">Zaaknummer: Z2025-026376</text:p>
            <text:p text:style-name="common-al">DSO-nummer: 202506180145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5-026376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9-2025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75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5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5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26376</meta:user-defined>
    <meta:user-defined meta:name="DCTERMS.abstract">vernieuwen van de begane grondvloer en het intern wijzigen van de begane gro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Linnaeusparkweg 169-H 1098CX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57</meta:user-defined>
    <meta:user-defined meta:name="OVERHEIDop.GmbID/DC.identifier">gmb-2026-406757</meta:user-defined>
    <meta:user-defined meta:name="OVERHEIDop.versieInformatie"/>
  </office:meta>
</office:document-meta>
</file>