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een carport op de locatie Zeelaan 4 E in Heemskerk, zaaknummer ODIJ-Z-26-18492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Heemskerk. De vergunning is aangevraagd voor het plaatsen van een carport op de locatie Zeelaan 4 E te Heemskerk.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675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5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5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plaatsen van een carport op de locatie Zeelaan 4 E in Heemskerk, zaaknummer ODIJ-Z-26-184924</meta:user-defined>
    <meta:user-defined meta:name="DCTERMS.W3CDTF/DCTERMS.available">2026-08-28</meta:user-defined>
    <meta:user-defined meta:name="DCTERMS.W3CDTF/OVERHEIDop.jaargang">2026</meta:user-defined>
    <meta:user-defined meta:name="OVERHEIDop.publicationIssue">406754</meta:user-defined>
    <meta:user-defined meta:name="OVERHEIDop.GmbID/DC.identifier">gmb-2026-406754</meta:user-defined>
    <meta:user-defined meta:name="OVERHEIDop.versieInformatie"/>
  </office:meta>
</office:document-meta>
</file>