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container van 9 oktober 2026 tot en met 20 november 2026 ter hoogte van Bierkade 6, 1441AH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augustus 2026 heeft de gemeente een aanvraag vergunning voor plaatsen container van 9 oktober 2026 tot en met 20 november 2026 ter hoogte van Bierkade 6, 1441AH Purmerend ontvangen. De aanvraag is geregistreerd onder zaaknummer Z2026-00003543. Dit is aangevraagd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674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4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543</meta:user-defined>
    <meta:user-defined meta:name="DCTERMS.abstract">Betreft: aanvraag op locatie Bierkade thv nr 6, 1441AH Purmerend</meta:user-defined>
    <dc:language>nl</dc:language>
    <meta:user-defined meta:name="OVERHEIDop.locatietype/OVERHEIDop.gebiedsmarkering">Vlak</meta:user-defined>
    <meta:user-defined meta:name="DC.title">Aanvraag vergunning voor plaatsen container van 9 oktober 2026 tot en met 20 november 2026 ter hoogte van Bierkade 6, 1441AH Purmere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49</meta:user-defined>
    <meta:user-defined meta:name="OVERHEIDop.GmbID/DC.identifier">gmb-2026-406749</meta:user-defined>
    <meta:user-defined meta:name="OVERHEIDop.versieInformatie"/>
  </office:meta>
</office:document-meta>
</file>