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transformeren van bedrijvenblok (De Paal) naar een woon/werkblok  - De Paal 26 t/m 4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60316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2 mei 2026</text:p>
            <text:p text:style-name="common-al">
            <text:span text:style-name="nadrukvet">Omschrijving:</text:span> het transformeren van bedrijvenblok (De Paal) naar een woon/werkblok </text:p>
            <text:p text:style-name="last-al">
            <text:span text:style-name="nadrukvet">Locatie:</text:span> De Paal 26 t/m 43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674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4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3164</meta:user-defined>
    <meta:user-defined meta:name="DCTERMS.abstract">Gemeente Almere - verlenging beslistermijn aanvraag omgevingsvergunning - het transformeren van bedrijvenblok (De Paal) naar een woon/werkblok  - De Paal 26 t/m 43,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transformeren van bedrijvenblok (De Paal) naar een woon/werkblok  - De Paal 26 t/m 43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44</meta:user-defined>
    <meta:user-defined meta:name="OVERHEIDop.GmbID/DC.identifier">gmb-2026-406744</meta:user-defined>
    <meta:user-defined meta:name="OVERHEIDop.versieInformatie"/>
  </office:meta>
</office:document-meta>
</file>