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APV-vergunning, Boerestreek 21, 8426BN Appelsch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6 augustus 2026 een besluit genomen op de aanvraag met zaaknummer Z2026-00003880 voor een APV-vergunning op de locatie Boerestreek 21, 8426BN Appelscha. De vergunning is verleend. Het besluit betreft:</text:p>
            <text:p text:style-name="common-al">exploitatievergunning cafétaria Family Appelscha (vrijgesteld) en bevat de volgende activiteiten:</text:p>
            <text:list text:style-name="id1-3-2-1-1-3">
              <text:list-item text:style-override="id1-3-2-1-1-3-1">
                <text:number>•</text:number>
                <text:p text:style-name="al">Exploiteren Inrichtin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7 okto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7 okto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388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40673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3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3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880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aanvraag APV-vergunning, Boerestreek 21, 8426BN Appelscha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39</meta:user-defined>
    <meta:user-defined meta:name="OVERHEIDop.GmbID/DC.identifier">gmb-2026-406739</meta:user-defined>
    <meta:user-defined meta:name="OVERHEIDop.versieInformatie"/>
  </office:meta>
</office:document-meta>
</file>