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aelwijckstraat 15 1384CC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uitbouw</text:p>
            <text:p text:style-name="common-al">Zaakadres: Daelwijckstraat 15 1384CC Weesp</text:p>
            <text:p text:style-name="common-al">Datum ontvangst: 09-07-2026</text:p>
            <text:p text:style-name="common-al">Zaaknummer: Z2026-031284</text:p>
            <text:p text:style-name="common-al">DSO-nummer: 202607090095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73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3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3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284</meta:user-defined>
    <meta:user-defined meta:name="DCTERMS.abstract">realiseren van een uit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Aanvraag omgevingsvergunning Daelwijckstraat 15 1384CC Weesp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737</meta:user-defined>
    <meta:user-defined meta:name="OVERHEIDop.GmbID/DC.identifier">gmb-2026-406737</meta:user-defined>
    <meta:user-defined meta:name="OVERHEIDop.versieInformatie"/>
  </office:meta>
</office:document-meta>
</file>