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Dorpsstraat van Elst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/de burgemeester van de gemeente Overbetuwe heeft een besluit genomen op de aanvraag voor het mogen organiseren van Elst Live op 19 september 2026. De volgende vergunning is verleend:</text:p>
            <text:p text:style-name="common-al">
            <text:span text:style-name="nadrukvet">Locatie: </text:span>In de Dorpsstraat van Elst. Meeste activiteiten vinden plaats op het Plein voor gemeentehuis.</text:p>
            <text:p text:style-name="common-al">
            <text:span text:style-name="nadrukvet">Zaaknummer: </text:span>Z2026-01604</text:p>
            <text:p text:style-name="common-al">
            <text:span text:style-name="nadrukvet">Datum besluit:</text:span> 26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673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1604</meta:user-defined>
    <meta:user-defined meta:name="DCTERMS.abstract">Betreft: Elst Live op 19 september 2026 op locatie In de dorpsstraat van Elst.Meeste activiteiten vinden plaats op het Plein voor gemeentehuis, vergunning verleend op 26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Dorpsstraat van Elst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32</meta:user-defined>
    <meta:user-defined meta:name="OVERHEIDop.GmbID/DC.identifier">gmb-2026-406732</meta:user-defined>
    <meta:user-defined meta:name="OVERHEIDop.versieInformatie"/>
  </office:meta>
</office:document-meta>
</file>