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idsekruisstraat 22-3 1017R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uitenunit op het dak ten behoeve van de woning</text:p>
            <text:p text:style-name="common-al">Zaakadres: Leidsekruisstraat 22-3 1017RJ Amsterdam</text:p>
            <text:p text:style-name="common-al">Datum ontvangst: 18-08-2026</text:p>
            <text:p text:style-name="common-al">Zaaknummer: Z2026-036876</text:p>
            <text:p text:style-name="common-al">DSO-nummer: 20260818016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73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876</meta:user-defined>
    <meta:user-defined meta:name="DCTERMS.abstract">plaatsen van een buitenunit op het dak ten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idsekruisstraat 22-3 1017RJ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31</meta:user-defined>
    <meta:user-defined meta:name="OVERHEIDop.GmbID/DC.identifier">gmb-2026-406731</meta:user-defined>
    <meta:user-defined meta:name="OVERHEIDop.versieInformatie"/>
  </office:meta>
</office:document-meta>
</file>