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an het college van burgemeester en wethouders van de gemeente Amsterdam tot wijziging van de Subsidieregeling aanpak energiearmoede Amsterdam </text:p>
      <text:section text:name="regeling_id1-3-2" text:style-name="regeling">
        <text:section text:name="aanhef_id1-3-2-1" text:style-name="aanhef">
          <text:section text:name="preambule_id1-3-2-1-1" text:style-name="preambule">
            <text:p text:style-name="al">Het college van burgemeester en wethouders van Amsterdam, </text:p>
            <text:p text:style-name="al"/>
            <text:p text:style-name="al">gelet op artikel 3 van de Algemene Subsidieverordening Amsterdam 2023,</text:p>
            <text:p text:style-name="al"/>
            <text:p text:style-name="al">besluit: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I</text:span> </text:p>
            <text:p text:style-name="al">De Subsidieregeling aanpak energiearmoede Amsterdam wordt als volgt gewijzigd:</text:p>
            <text:p text:style-name="al"/>
            <text:p text:style-name="al">A. In artikel 1 komt de definitie van ‘verduurzaamde woning’ te luiden:</text:p>
            <text:p text:style-name="al">een woning waarvan na 1 januari 2021 het verwarmingssysteem is vervangen door een warmtepomp of een aansluiting op een warmtenet, of het ventilatiesysteem is vervangen door een mechanisch ventilatiesysteem.</text:p>
            <text:p text:style-name="al"/>
            <text:p text:style-name="al">B. In artikel 4, tweede lid, wordt de zinsnede ‘een huishouden dat woont’ vervangen door ‘huishoudens die wonen'. </text:p>
          </text:section>
          <text:section text:name="artikel_id1-3-2-2-2" text:style-name="artikel">
            <text:p text:style-name="artikel_kop_titel"><text:span text:style-name="artikel_kop_label">Artikel</text:span> <text:span text:style-name="artikel_kop_nr">II</text:span> </text:p>
            <text:p text:style-name="al">De artikelsgewijze toelichting op artikel 1 bij de Subsidieregeling aanpak energiearmoede Amsterdam wordt als volgt gewijzigd en komt te luiden:</text:p>
            <text:p text:style-name="al"/>
            <text:p text:style-name="al">
            <text:span text:style-name="nadrukcur">Artikel 1</text:span>
          </text:p>
            <text:p text:style-name="al">In dit artikel worden begrippen gedefinieerd die bij de subsidie in de regeling een rol spelen. Indien een begrip uit artikel 1 in een bepaling wordt gebruikt dient deze met inachtneming van de definitie in artikel 1 te worden toegepast.</text:p>
            <text:p text:style-name="al"/>
            <text:p text:style-name="al">
            <text:span text:style-name="nadrukcur">Verduurzaamde woning</text:span>
          </text:p>
            <text:p text:style-name="al">Een woning is verduurzaamd als na 1 januari 2021 het verwarmingssysteem is vervangen door een warmtepomp of een aansluiting op een warmtenet, of het ventilatiesysteem is vervangen door een mechanisch ventilatiesysteem. Het is niet vereist dat beide systemen zijn vervangen. Onder vervanging van het verwarmings- of ventilatiesysteem wordt verstaan de vervanging van de installatie als geheel. Vervanging van losse onderdelen, zoals ventilatieroosters, valt hier niet onder. </text:p>
            <text:p text:style-name="al">Isolatiemaatregelen vallen niet onder deze definitie, omdat de coachingsactiviteit specifiek is gericht op het leren gebruiken van nieuwe installaties zoals een warmtepomp of mechanisch ventilatiesysteem.</text:p>
          </text:section>
          <text:section text:name="artikel_id1-3-2-2-3" text:style-name="artikel">
            <text:p text:style-name="artikel_kop_titel"><text:span text:style-name="artikel_kop_label">Artikel</text:span> <text:span text:style-name="artikel_kop_nr">III</text:span> </text:p>
            <text:p text:style-name="al">Dit besluit treedt in werking met ingang van de dag na bekendmaking.</text:p>
          </text:section>
        </text:section>
        <text:section text:name="regeling-sluiting_id1-3-2-3" text:style-name="regeling-sluiting">
          <text:section text:name="ondertekening_id1-3-2-3-1">
            <text:p><text:span text:style-name="functie">Aldus vastgesteld in de vergadering van 25 augustus 2026.</text:span></text:p>
          </text:section>
          <text:section text:name="ondertekening_id1-3-2-3-2">
            <text:p><text:span text:style-name="functie"/></text:p>
            <text:p><text:span text:style-name="functie">De burgemeester</text:span></text:p>
            <text:p><text:span text:style-name="functie">Femke Halsema</text:span></text:p>
          </text:section>
          <text:section text:name="ondertekening_id1-3-2-3-3">
            <text:p><text:span text:style-name="functie"/></text:p>
            <text:p><text:span text:style-name="functie">De gemeentesecretaris</text:span></text:p>
            <text:p><text:span text:style-name="functie">Catrien Lenstra</text:span></text:p>
          </text:section>
          <text:section text:name="ondertekening_id1-3-2-3-4">
            <text:p><text:span text:style-name="functie"/></text:p>
          </text:section>
        </text:section>
        <text:section text:name="nota-toelichting_id1-3-2-4" text:style-name="nota-toelichting">
          <text:p text:style-name="kop_level0"><text:span text:style-name="label">Toelichting</text:span> <text:span text:style-name="nr"/> </text:p>
          <text:p text:style-name="al">Met dit wijzigingsbesluit van de Subsidieregeling aanpak energiearmoede Amsterdam wordt de definitie gewijzigd van een verduurzaamde woning. De koppeling met de subsidieregelingen voor verduurzaming van de gemeente Amsterdam is hierbij losgelaten. De definitie is toegespitst op de coachingsactiviteit: coaching bij het gebruik van een warmtepomp of mechanisch ventilatiesysteem, ongeacht via welke weg deze installatie is gerealiseerd. </text:p>
          <text:p text:style-name="al"/>
          <text:p text:style-name="al">In de definitie is opgenomen dat de verduurzaming heeft plaatsgevonden na 1 januari 2021 en ten minste één van de volgende systemen volledig is vervangen: het verwarmingssysteem door een warmtepomp of een aansluiting op een warmtenet, of het ventilatiesysteem door een mechanisch ventilatiesysteem. Het is niet vereist dat beide systemen zijn vervangen; één van de twee is voldoende, en het vervangen van beide systemen voldoet eveneens. De coaching moet namelijk gericht zijn op het goed gebruik van deze system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406702</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702</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702</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Amsterdam</meta:user-defined>
    <meta:user-defined meta:name="OVERHEID.Informatietype/DC.type">officiële publicatie</meta:user-defined>
    <meta:user-defined meta:name="OVERHEIDop.Rubriek/DC.type">algemeen verbindend voorschrift (verordening)</meta:user-defined>
    <meta:user-defined meta:name="OVERHEID.Gemeente/OVERHEID.authority">Amsterdam</meta:user-defined>
    <meta:user-defined meta:name="OVERHEID.Gemeente/DCTERMS.publisher">Amsterdam</meta:user-defined>
    <meta:user-defined meta:name="OVERHEID.TaxonomieBeleidsagendaDecentraal/OVERHEID.category">Financiën | Organisatie en beleid</meta:user-defined>
    <meta:user-defined meta:name="DC.source">artikel 160, eerste lid, van de Gemeentewet]|[1.0:c:BWBR0005416&amp;artikel=160&amp;lid=1&amp;g=2026-06-04</meta:user-defined>
    <meta:user-defined meta:name="DC.source">artikel 3 van de Algemene Subsidieverordening Amsterdam 2023]|[https://lokaleregelgeving.overheid.nl/CVDR699839/2#hoofdstuk_1_artikel_3</meta:user-defined>
    <meta:user-defined meta:name="DCTERMS.alternative">Subsidieregeling aanpak energiearmoede Amsterdam</meta:user-defined>
    <dc:language>nl</dc:language>
    <meta:user-defined meta:name="OVERHEIDop.locatietype/OVERHEIDop.gebiedsmarkering">Gemeente</meta:user-defined>
    <meta:user-defined meta:name="DC.title">Subsidieregeling aanpak energiearmoede Amsterdam</meta:user-defined>
    <meta:user-defined meta:name="DCTERMS.W3CDTF/DCTERMS.available">2026-08-28</meta:user-defined>
    <meta:user-defined meta:name="DCTERMS.W3CDTF/OVERHEIDop.jaargang">2026</meta:user-defined>
    <meta:user-defined meta:name="OVERHEIDop.publicationIssue">406702</meta:user-defined>
    <meta:user-defined meta:name="OVERHEIDop.betreftRegeling">CVDR764820_2</meta:user-defined>
    <meta:user-defined meta:name="xs:date/OVERHEIDop.startdatum">2026-08-29</meta:user-defined>
    <meta:user-defined meta:name="xs:date/OVERHEIDop.einddatum">2029-12-31</meta:user-defined>
    <meta:user-defined meta:name="OVERHEIDop.GmbID/DC.identifier">gmb-2026-406702</meta:user-defined>
    <meta:user-defined meta:name="OVERHEIDop.versieInformatie"/>
  </office:meta>
</office:document-meta>
</file>