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Ten Katestraat 51 2032ZN Haarlem, 0392-2026-0036322, het realisatie van een nokverhoging, verzonden 26-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667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7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7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36322</meta:user-defined>
    <meta:user-defined meta:name="DCTERMS.abstract">het realisatie van een nokverhoging, gelijk aan de eerder uitgevoerde nokverhoging</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Ten Katestraat 51 2032ZN Haarlem, 0392-2026-0036322, het realisatie van een nokverhoging, verzonden 26-08-2026</meta:user-defined>
    <meta:user-defined meta:name="DCTERMS.W3CDTF/DCTERMS.available">2026-08-28</meta:user-defined>
    <meta:user-defined meta:name="DCTERMS.W3CDTF/OVERHEIDop.jaargang">2026</meta:user-defined>
    <meta:user-defined meta:name="OVERHEIDop.publicationIssue">406675</meta:user-defined>
    <meta:user-defined meta:name="OVERHEIDop.GmbID/DC.identifier">gmb-2026-406675</meta:user-defined>
    <meta:user-defined meta:name="OVERHEIDop.versieInformatie"/>
  </office:meta>
</office:document-meta>
</file>