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Willem Beukelsstraat 11-1 1097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3 kozijnen</text:p>
            <text:p text:style-name="common-al">Besluit: vergunningsvrij</text:p>
            <text:p text:style-name="common-al">Besluit verzonden op: 21-08-2025</text:p>
            <text:p text:style-name="common-al">Zaakadres: Willem Beukelsstraat 11-1 1097CP Amsterdam</text:p>
            <text:p text:style-name="common-al">Zaaknummer: Z2025-030404</text:p>
            <text:p text:style-name="common-al">DSO-nummer: 20250714004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3040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6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0404</meta:user-defined>
    <meta:user-defined meta:name="DCTERMS.abstract">vervangen 3 kozij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Willem Beukelsstraat 11-1 1097CP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69</meta:user-defined>
    <meta:user-defined meta:name="OVERHEIDop.GmbID/DC.identifier">gmb-2026-406669</meta:user-defined>
    <meta:user-defined meta:name="OVERHEIDop.versieInformatie"/>
  </office:meta>
</office:document-meta>
</file>