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ntelbaanstraat 1-3 1011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ern wijzigen en plaatsen van dakramen, van/op het gebouw</text:p>
            <text:p text:style-name="common-al">Zaakadres: Montelbaanstraat 1-3 1011EE Amsterdam</text:p>
            <text:p text:style-name="common-al">Datum ontvangst: 02-07-2026</text:p>
            <text:p text:style-name="common-al">Zaaknummer: Z2026-029269</text:p>
            <text:p text:style-name="common-al">DSO-nummer: 20260702014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66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6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269</meta:user-defined>
    <meta:user-defined meta:name="DCTERMS.abstract">intern wijzigen en plaatsen van dakramen, van/op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Montelbaanstraat 1-3 1011E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68</meta:user-defined>
    <meta:user-defined meta:name="OVERHEIDop.GmbID/DC.identifier">gmb-2026-406668</meta:user-defined>
    <meta:user-defined meta:name="OVERHEIDop.versieInformatie"/>
  </office:meta>
</office:document-meta>
</file>