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Gijsbrecht van Aemstelstraat 11 1091T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roten en veranderen van het pand door het realiseren van een kelder en een dakopbouw en het bouwkundig splitsen tot 4 zelfstandige woningen</text:p>
            <text:p text:style-name="common-al">Besluit: verleend</text:p>
            <text:p text:style-name="common-al">Besluit verzonden op: 26-08-2026</text:p>
            <text:p text:style-name="common-al">Zaakadres: Gijsbrecht van Aemstelstraat 11 1091TA Amsterdam</text:p>
            <text:p text:style-name="common-al">Zaaknummer: Z2026-003736</text:p>
            <text:p text:style-name="common-al">DSO-nummer: 202601270101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03736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66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6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6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3736</meta:user-defined>
    <meta:user-defined meta:name="DCTERMS.abstract">vergroten en veranderen van het pand door het realiseren van een kelder en een dakopbouw en het bouwkundig splitsen tot 4 zelfstandige wo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Gijsbrecht van Aemstelstraat 11 1091TA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67</meta:user-defined>
    <meta:user-defined meta:name="OVERHEIDop.GmbID/DC.identifier">gmb-2026-406667</meta:user-defined>
    <meta:user-defined meta:name="OVERHEIDop.versieInformatie"/>
  </office:meta>
</office:document-meta>
</file>