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realiseren van nieuwbouw verzamelbouw met bedrijfsunits aan Takkebijsters 62 4817BL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realiseren van nieuwbouw verzamelbouw met bedrijfsunits aan Takkebijsters 62 4817BL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26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429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666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429</meta:user-defined>
    <meta:user-defined meta:name="DCTERMS.abstract">het realiseren van nieuwbouw verzamelbouw bedrijfsunits</meta:user-defined>
    <dc:language>nl</dc:language>
    <meta:user-defined meta:name="OVERHEIDop.locatietype/OVERHEIDop.gebiedsmarkering">Vlak</meta:user-defined>
    <meta:user-defined meta:name="DC.title">Verzoek aanvullende gegevens voor het realiseren van nieuwbouw verzamelbouw met bedrijfsunits aan Takkebijsters 62 4817BL Breda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64</meta:user-defined>
    <meta:user-defined meta:name="OVERHEIDop.GmbID/DC.identifier">gmb-2026-406664</meta:user-defined>
    <meta:user-defined meta:name="OVERHEIDop.versieInformatie"/>
  </office:meta>
</office:document-meta>
</file>