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tijdelijke winkelunits (technische bouwactiviteit)</text:p>
            <text:p text:style-name="common-al">Zaakadres: van der Pekstraat</text:p>
            <text:p text:style-name="common-al">Datum ontvangst: 07-07-2026</text:p>
            <text:p text:style-name="common-al">Zaaknummer: Z2026-030076</text:p>
            <text:p text:style-name="common-al">DSO-nummer: 202607070118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66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6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6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076</meta:user-defined>
    <meta:user-defined meta:name="DCTERMS.abstract">realiseren van tijdelijke winkelunits (technische bouwactiviteit)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62</meta:user-defined>
    <meta:user-defined meta:name="OVERHEIDop.GmbID/DC.identifier">gmb-2026-406662</meta:user-defined>
    <meta:user-defined meta:name="OVERHEIDop.versieInformatie"/>
  </office:meta>
</office:document-meta>
</file>