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Herinneringenloop op 20 september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Daam Fockemalaan 10, Leerhotel Het Klooster in Amersfoort</text:p>
            <text:p text:style-name="common-al">
            <text:span text:style-name="nadrukvet">﻿Omschrijving:  </text:span>Herinneringenloop op 20 september 2026 van 07.00 uur tot 17.00 uur</text:p>
            <text:p text:style-name="common-al">
            <text:span text:style-name="nadrukvet">Zaaknummer:</text:span>CLZ-APV2026-06-18-c35eb579</text:p>
            <text:p text:style-name="common-al">
            <text:span text:style-name="nadrukvet">Datum besluit verzonden/bekendmaking: </text:span>26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665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APV2026-06-18-c35eb579</meta:user-defined>
    <meta:user-defined meta:name="DCTERMS.abstract">Op zondag 20 september 2026 vindt de HerinneringenLoop plaats bij Leerhotel Het Klooster. De wandeltocht biedt afstanden van 40, 20, 10 en 6 kilometer en is geschikt voor zowel recreatieve als ervaren wandelaars van alle leeftijden. De start en finish zijn bij Leerhotel Het Klooster.</meta:user-defined>
    <dc:language>nl</dc:language>
    <meta:user-defined meta:name="OVERHEIDop.locatietype/OVERHEIDop.gebiedsmarkering">Punt</meta:user-defined>
    <meta:user-defined meta:name="DC.title">Verleend Evenementenvergunning Herinneringenloop op 20 september 2026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57</meta:user-defined>
    <meta:user-defined meta:name="OVERHEIDop.GmbID/DC.identifier">gmb-2026-406657</meta:user-defined>
    <meta:user-defined meta:name="OVERHEIDop.versieInformatie"/>
  </office:meta>
</office:document-meta>
</file>