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Linnaeusparkweg 52A-3 1098E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raamkozijnen</text:p>
            <text:p text:style-name="common-al">Besluit: buiten behandeling gesteld</text:p>
            <text:p text:style-name="common-al">Besluit verzonden op: 06-05-2026</text:p>
            <text:p text:style-name="common-al">Zaakadres: Linnaeusparkweg 52A-3 1098ED Amsterdam</text:p>
            <text:p text:style-name="common-al">Zaaknummer: Z2026-012167</text:p>
            <text:p text:style-name="common-al">DSO-nummer: 202603170195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216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4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4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4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167</meta:user-defined>
    <meta:user-defined meta:name="DCTERMS.abstract">het vervangen van raamkozij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Linnaeusparkweg 52A-3 1098ED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46</meta:user-defined>
    <meta:user-defined meta:name="OVERHEIDop.GmbID/DC.identifier">gmb-2026-406646</meta:user-defined>
    <meta:user-defined meta:name="OVERHEIDop.versieInformatie"/>
  </office:meta>
</office:document-meta>
</file>