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agelstraat 83-H 1052G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bestaande voorgevelkozijn ter hoogte van de begane grond</text:p>
            <text:p text:style-name="common-al">Zaakadres: Fagelstraat 83-H 1052GA Amsterdam</text:p>
            <text:p text:style-name="common-al">Datum ontvangst: 17-07-2026</text:p>
            <text:p text:style-name="common-al">Zaaknummer: Z2026-031747</text:p>
            <text:p text:style-name="common-al">DSO-nummer: 20260717003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47</meta:user-defined>
    <meta:user-defined meta:name="DCTERMS.abstract">vervangen van het bestaande voorgevelkozijn ter hoogte van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agelstraat 83-H 1052GA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40</meta:user-defined>
    <meta:user-defined meta:name="OVERHEIDop.GmbID/DC.identifier">gmb-2026-406640</meta:user-defined>
    <meta:user-defined meta:name="OVERHEIDop.versieInformatie"/>
  </office:meta>
</office:document-meta>
</file>