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Burmanstraat 7 1091S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constructie van de achtergevel, vervangen van de souterrainvloer, het realiseren van een vide en het verplaatsen van trapravelingen</text:p>
            <text:p text:style-name="common-al">Besluit: buiten behandeling gesteld</text:p>
            <text:p text:style-name="common-al">Besluit verzonden op: 28-05-2026</text:p>
            <text:p text:style-name="common-al">Zaakadres: Burmanstraat 7 1091SG Amsterdam</text:p>
            <text:p text:style-name="common-al">Zaaknummer: Z2026-009190</text:p>
            <text:p text:style-name="common-al">DSO-nummer: 202603020025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09190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63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190</meta:user-defined>
    <meta:user-defined meta:name="DCTERMS.abstract">wijzigen van de constructie van de achtergevel, vervangen van de souterrainvloer, het realiseren van een vide en het verplaatsen van trapravel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Burmanstraat 7 1091SG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38</meta:user-defined>
    <meta:user-defined meta:name="OVERHEIDop.GmbID/DC.identifier">gmb-2026-406638</meta:user-defined>
    <meta:user-defined meta:name="OVERHEIDop.versieInformatie"/>
  </office:meta>
</office:document-meta>
</file>