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Van Ostadestraat 142-H 1072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kozijn in de voorgevel op de begane grond met behoud van de bestemming</text:p>
            <text:p text:style-name="common-al">Besluit: gedeeltelijk verleend</text:p>
            <text:p text:style-name="common-al">Besluit verzonden op: 26-08-2026</text:p>
            <text:p text:style-name="common-al">Zaakadres: Van Ostadestraat 142-H 1072TE Amsterdam</text:p>
            <text:p text:style-name="common-al">Zaaknummer: Z2026-027359</text:p>
            <text:p text:style-name="common-al">DSO-nummer: 20260622016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27359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3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3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59</meta:user-defined>
    <meta:user-defined meta:name="DCTERMS.abstract">wijzigen van het kozijn in de voorgevel op de begane grond met behoud van de bestemm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Van Ostadestraat 142-H 1072T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33</meta:user-defined>
    <meta:user-defined meta:name="OVERHEIDop.GmbID/DC.identifier">gmb-2026-406633</meta:user-defined>
    <meta:user-defined meta:name="OVERHEIDop.versieInformatie"/>
  </office:meta>
</office:document-meta>
</file>