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Insulindeweg 1 1094N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stigen van een buurtkringloopwinkel</text:p>
            <text:p text:style-name="common-al">Besluit: verleend</text:p>
            <text:p text:style-name="common-al">Besluit verzonden op: 26-08-2026</text:p>
            <text:p text:style-name="common-al">Zaakadres: Insulindeweg 1 1094NW Amsterdam</text:p>
            <text:p text:style-name="common-al">Zaaknummer: Z2026-029514</text:p>
            <text:p text:style-name="common-al">DSO-nummer: 202607020112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9514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63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3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3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514</meta:user-defined>
    <meta:user-defined meta:name="DCTERMS.abstract">het vestigen van een buurtkringloopwinkel</meta:user-defined>
    <dc:language>nl</dc:language>
    <meta:user-defined meta:name="DC.title">Besluit omgevingsvergunning reguliere procedure verleend Insulindeweg 1 1094NW Amsterdam</meta:user-defined>
    <meta:user-defined meta:name="OVERHEIDop.locatietype/OVERHEIDop.gebiedsmarkering">GeometrieRef</meta:user-defined>
    <meta:user-defined meta:name="DCTERMS.W3CDTF/DCTERMS.available">2026-08-28</meta:user-defined>
    <meta:user-defined meta:name="DCTERMS.W3CDTF/OVERHEIDop.jaargang">2026</meta:user-defined>
    <meta:user-defined meta:name="OVERHEIDop.externeBijlage">Afwijkvergunning|exb-2026-30436</meta:user-defined>
    <meta:user-defined meta:name="OVERHEIDop.publicationIssue">406632</meta:user-defined>
    <meta:user-defined meta:name="OVERHEIDop.GmbID/DC.identifier">gmb-2026-406632</meta:user-defined>
    <meta:user-defined meta:name="OVERHEIDop.versieInformatie"/>
  </office:meta>
</office:document-meta>
</file>