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van de commissie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 september 2026 om 09:00 uur vergadert de commissie Leefomgeving van Den Haag in de commissiezaal van het stadhuis (Spui 70). </text:p>
            <text:p text:style-name="common-al"/>
            <text:p text:style-name="common-al">De agenda en bijbehorende stukken van deze vergadering vindt u <text:a xlink:href="https://denhaag.raadsinformatie.nl/vergadering/1389290" xlink:type="simple"><text:span text:style-name="nadrukondlijn">hier </text:span></text:a></text:p>
            <text:p text:style-name="common-al">Let op: de agenda is aan wijzigingen onderhevig, voor de meest recente versie zie bovenstaande link. </text:p>
            <text:p text:style-name="common-al"/>
            <text:p text:style-name="common-al">De vergadering is (tenzij anders vermeld) openbaar toegankelijk en live te volgen via: </text:p>
            <text:p text:style-name="last-al">
            <text:span text:style-name="nadrukondlijn">www.denhaag.nl/uitzendingenraad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663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Woonplaats</meta:user-defined>
    <meta:user-defined meta:name="DC.title">Vergadering van de commissie Leefomgev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31</meta:user-defined>
    <meta:user-defined meta:name="OVERHEIDop.GmbID/DC.identifier">gmb-2026-406631</meta:user-defined>
    <meta:user-defined meta:name="OVERHEIDop.versieInformatie"/>
  </office:meta>
</office:document-meta>
</file>