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erlenging beslistermijn Omgevingsvergunning, het bouwen van een vrijstaande woning, Trix Terwindtweg Kad. Sect. AF nr. 6410 kavel 9,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1095</text:p>
            <text:p text:style-name="common-al">Omschrijving: het bouwen van een vrijstaande woning</text:p>
            <text:p text:style-name="common-al">Adres: Trix Terwindtweg Kad. Sect. AF nr. 6410 kavel 9, Arnhem</text:p>
            <text:p text:style-name="common-al">Activiteiten: Bouwactiviteit (omgevingsplan), Uitweg maken, hebben of veranderen of het gebruik daarvan veranderen</text:p>
            <text:p text:style-name="common-al">Besluit: Verlenging beslistermijn</text:p>
            <text:p text:style-name="common-al">Datum ondertekening: 03-08-2026</text:p>
            <text:p text:style-name="last-al">Datum verzending: 03-08-202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40660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0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0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Gemeente Arnhem - Verlenging beslistermijn Omgevingsvergunning, het bouwen van een vrijstaande woning, Trix Terwindtweg Kad. Sect. AF nr. 6410 kavel 9, Arnhe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02</meta:user-defined>
    <meta:user-defined meta:name="OVERHEIDop.GmbID/DC.identifier">gmb-2026-406602</meta:user-defined>
    <meta:user-defined meta:name="OVERHEIDop.versieInformatie"/>
  </office:meta>
</office:document-meta>
</file>